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rijzen van een bestaande kabel ter hoogte van Jacob van Campenweg 102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019, verzenddatum 24 jul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rijzen van een bestaande kabel ter hoogte van Jacob van Campenweg 102 in Rotterdam.</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99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35</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vergunningvrije activiteiten voor het rijzen van een bestaande kabel ter hoogte van Jacob van Campenweg 102 in Rotterdam</meta:user-defined>
    <meta:user-defined meta:name="DCTERMS.W3CDTF/DCTERMS.available">2026-07-28</meta:user-defined>
    <meta:user-defined meta:name="DCTERMS.W3CDTF/OVERHEIDop.jaargang">2026</meta:user-defined>
    <meta:user-defined meta:name="OVERHEIDop.publicationIssue">19996</meta:user-defined>
    <meta:user-defined meta:name="OVERHEIDop.WsbID/DC.identifier">wsb-2026-19996</meta:user-defined>
    <meta:user-defined meta:name="OVERHEIDop.versieInformatie"/>
  </office:meta>
</office:document-meta>
</file>