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een kabel en leiding ter hoogte van Bergse Linker Rottekade 227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367, verzenddatum 24 jul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brengen van een kabel en leiding in open ontgraving ter hoogte van Bergse Linker Rottekade 227 in Rotterdam.</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99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38</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Besluit vergunningvrije activiteiten voor het aanbrengen van een kabel en leiding ter hoogte van Bergse Linker Rottekade 227 in Rotterdam</meta:user-defined>
    <meta:user-defined meta:name="DCTERMS.W3CDTF/DCTERMS.available">2026-07-28</meta:user-defined>
    <meta:user-defined meta:name="DCTERMS.W3CDTF/OVERHEIDop.jaargang">2026</meta:user-defined>
    <meta:user-defined meta:name="OVERHEIDop.publicationIssue">19994</meta:user-defined>
    <meta:user-defined meta:name="OVERHEIDop.WsbID/DC.identifier">wsb-2026-19994</meta:user-defined>
    <meta:user-defined meta:name="OVERHEIDop.versieInformatie"/>
  </office:meta>
</office:document-meta>
</file>