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diverse activiteiten ter hoogte van Oostzeedijk, de Elisabethstraat en de RET-remise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26470, verzenddatum 24 juli 2026)</text:p>
            <text:p text:style-name="common-al"/>
            <text:p text:style-name="common-al">Het hoogheemraadschap heeft een omgevingsvergunning voor een wateractiviteit verleend. De omgevingsvergunning gaat over de volgende activiteiten:</text:p>
            <text:p text:style-name="common-al">- Aanbrengen van grond op een waterkering;</text:p>
            <text:p text:style-name="common-al">- Verwijderen van grond uit waterkering;</text:p>
            <text:p text:style-name="common-al">- Aanbrengen, wijzigen of verwijderen van terreinverharding in de kernzone van een waterkering;</text:p>
            <text:p text:style-name="common-al">- Aanbrengen van een kabel of een leiding in een waterkering;</text:p>
            <text:p text:style-name="common-al">- Verwijderen van een kabel of leiding in een waterkering;</text:p>
            <text:p text:style-name="common-al">- Aanbrengen, wijzigen of hebben van een kabel of leiding op of boven een waterkering;</text:p>
            <text:p text:style-name="common-al">- Aanbrengen, houden of verwijderen van een ander werk in een waterkering of in een oppervlaktewaterlichaam.</text:p>
            <text:p text:style-name="common-al"/>
            <text:p text:style-name="common-al">De activiteiten worden uitgevoerd ter hoogte van Oostzeedijk, de Elisabethstraat en de </text:p>
            <text:p text:style-name="common-al">RET-remise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1998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98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98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4722</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Verleende vergunning voor diverse activiteiten ter hoogte van Oostzeedijk, de Elisabethstraat en de RET-remise in Rotterdam</meta:user-defined>
    <meta:user-defined meta:name="DCTERMS.W3CDTF/DCTERMS.available">2026-07-28</meta:user-defined>
    <meta:user-defined meta:name="DCTERMS.W3CDTF/OVERHEIDop.jaargang">2026</meta:user-defined>
    <meta:user-defined meta:name="OVERHEIDop.publicationIssue">19985</meta:user-defined>
    <meta:user-defined meta:name="OVERHEIDop.WsbID/DC.identifier">wsb-2026-19985</meta:user-defined>
    <meta:user-defined meta:name="OVERHEIDop.versieInformatie"/>
  </office:meta>
</office:document-meta>
</file>