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13">
      <text:list-level-style-bullet text:bullet-char="-" text:level="1">
        <style:list-level-properties text:min-label-width="10mm"/>
      </text:list-level-style-bullet>
    </text:list-style>
    <text:list-style style:name="id1-3-2-2-1-13-1">
      <text:list-level-style-bullet text:bullet-char="-" text:level="1">
        <style:list-level-properties text:min-label-width="10mm"/>
      </text:list-level-style-bullet>
    </text:list-style>
    <text:list-style style:name="id1-3-2-2-1-14">
      <text:list-level-style-bullet text:bullet-char="-" text:level="1">
        <style:list-level-properties text:min-label-width="10mm"/>
      </text:list-level-style-bullet>
    </text:list-style>
    <text:list-style style:name="id1-3-2-2-1-14-1">
      <text:list-level-style-bullet text:bullet-char="-" text:level="1">
        <style:list-level-properties text:min-label-width="10mm"/>
      </text:list-level-style-bullet>
    </text:list-style>
    <text:list-style style:name="id1-3-2-2-1-15">
      <text:list-level-style-bullet text:bullet-char="-" text:level="1">
        <style:list-level-properties text:min-label-width="10mm"/>
      </text:list-level-style-bullet>
    </text:list-style>
    <text:list-style style:name="id1-3-2-2-1-15-1">
      <text:list-level-style-bullet text:bullet-char="-" text:level="1">
        <style:list-level-properties text:min-label-width="10mm"/>
      </text:list-level-style-bullet>
    </text:list-style>
    <text:list-style style:name="id1-3-2-2-1-16">
      <text:list-level-style-bullet text:bullet-char="-" text:level="1">
        <style:list-level-properties text:min-label-width="10mm"/>
      </text:list-level-style-bullet>
    </text:list-style>
    <text:list-style style:name="id1-3-2-2-1-16-1">
      <text:list-level-style-bullet text:bullet-char="-" text:level="1">
        <style:list-level-properties text:min-label-width="10mm"/>
      </text:list-level-style-bullet>
    </text:list-style>
    <text:list-style style:name="id1-3-2-2-1-17">
      <text:list-level-style-bullet text:bullet-char="-" text:level="1">
        <style:list-level-properties text:min-label-width="10mm"/>
      </text:list-level-style-bullet>
    </text:list-style>
    <text:list-style style:name="id1-3-2-2-1-17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tart inspraak ontwerp-wijzigingen in de Beleidsregels Waterschapsverordening Waterschap AGV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Het Dagelijks bestuur van Waterschap Amstel, Gooi en Vecht maakt bekend dat de inspraak voor de ontwerp-wijzigingen in de “Beleidsregels voor de Waterschapsverordening van Waterschap Amstel, Gooi en Vecht” van start gaat.</text:p>
            <text:p text:style-name="al"/>
            <text:p text:style-name="al">De ontwerp-wijzigingen liggen met ingang van <text:span text:style-name="nadrukvet">17-08-2026</text:span> gedurende een termijn van zes weken, tot en met <text:span text:style-name="nadrukvet">28-09-2026,</text:span> ter inzage.</text:p>
            <text:p text:style-name="al"/>
            <text:p text:style-name="al">
            <text:span text:style-name="nadrukvet">Inzien van de stukken</text:span>
          </text:p>
            <text:p text:style-name="al">U kunt de stukken inzien via het Waterschapsblad op www.overheid.nl, of op onze website<text:a xlink:href="https://www.agv.nl/inspraak-waterschapsverordening" xlink:type="simple"/> www.agv.nl/inspraak-waterschapsverordening. U kunt de stukken in deze periode ook (digitaal) inzien op het kantoor van het Waterschap aan de Korte Ouderkerkerdijk 7 in Amsterdam. Belt u daarvoor eerst naar ons klantcontactnummer 088-4646700 om een afspraak te maken.</text:p>
            <text:p text:style-name="al"/>
            <text:p text:style-name="al">
            <text:span text:style-name="nadrukvet">Indienen zienswijzen</text:span>
          </text:p>
            <text:p text:style-name="al">Tijdens de periode dat de stukken ter inzage liggen heeft u de mogelijkheid uw zienswijze te geven op de wijzigingen in de Waterschapsverordening. U kunt uw zienswijze indienen door een mail of een brief te sturen. Het is dan belangrijk dat u onderstaande onderdelen opneemt:</text:p>
            <text:p text:style-name="al"/>
            <text:list text:style-name="id1-3-2-2-1-13">
              <text:list-item text:style-override="id1-3-2-2-1-13-1">
                <text:number>-</text:number>
                <text:p text:style-name="al">Naam, adres, woonplaats en e-mailadres;</text:p>
              </text:list-item>
            </text:list>
            <text:list text:style-name="id1-3-2-2-1-14">
              <text:list-item text:style-override="id1-3-2-2-1-14-1">
                <text:number>-</text:number>
                <text:p text:style-name="al">De contactgegevens van de persoon/personen namens wie u de zienswijze/zienswijzen indient als u de zienswijze/zienswijzen namens iemand anders indient;</text:p>
              </text:list-item>
            </text:list>
            <text:list text:style-name="id1-3-2-2-1-15">
              <text:list-item text:style-override="id1-3-2-2-1-15-1">
                <text:number>-</text:number>
                <text:p text:style-name="al">Een specifieke locatie als de zienswijze daaraan is gekoppeld (adres, postcode en plaats of XY-coördinaten);</text:p>
              </text:list-item>
            </text:list>
            <text:list text:style-name="id1-3-2-2-1-16">
              <text:list-item text:style-override="id1-3-2-2-1-16-1">
                <text:number>-</text:number>
                <text:p text:style-name="al">De specifieke regeling waarop de zienswijze betrekking heeft (ontwerp-wijzigingen beleidsregels AGV) en op welk onderwerp (indien bekend hoofdstuk en/of artikel noemen); en</text:p>
              </text:list-item>
            </text:list>
            <text:list text:style-name="id1-3-2-2-1-17">
              <text:list-item text:style-override="id1-3-2-2-1-17-1">
                <text:number>-</text:number>
                <text:p text:style-name="al">Uw zienswijze</text:p>
              </text:list-item>
            </text:list>
            <text:p text:style-name="al"/>
            <text:p text:style-name="al">Uw mail kunt u sturen naar waterschapsverordening@agv.nl onder vermelding van “zienswijze ontwerpwijzigingen beleidsregels”. </text:p>
            <text:p text:style-name="al"/>
            <text:p text:style-name="al">Uw brief kunt u richten aan het Dagelijks bestuur van Waterschap Amstel, Gooi en Vecht, Postbus 94370, 1090 GJ Amsterdam.</text:p>
            <text:p text:style-name="al"/>
            <text:p text:style-name="al">Ook mondeling kunt u uw zienswijze kenbaar maken. Voor het indienen van een mondelinge zienswijze kan, voor het maken van een afspraak, contact worden opgenomen met ons klantcontactnummer 088-4646700 of via waterschapsverordening@agv.nl.</text:p>
            <text:p text:style-name="al"/>
            <text:p text:style-name="al">Iedereen die een zienswijze heeft ingediend, wordt na de definitieve besluitvorming op de hoogte gebracht over de wijze waarop deze is verwerkt. </text:p>
            <text:p text:style-name="al"/>
            <text:p text:style-name="al">Waterschap Amstel, Gooi en Vecht, 12-05-2026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Het Dagelijks bestuur van Waterschap Amstel, Gooi en Vecht</text:span></text:p>
          </text:section>
          <text:section text:name="ondertekening_id1-3-2-3-2">
            <text:p><text:span text:style-name="functie"/></text:p>
            <text:p><text:span text:style-name="functie">dr. J.J. Sylvester, </text:span></text:p>
            <text:p><text:span text:style-name="functie">Dijkgraaf</text:span></text:p>
            <text:p><text:span text:style-name="functie"/></text:p>
          </text:section>
          <text:section text:name="ondertekening_id1-3-2-3-3">
            <text:p><text:span text:style-name="functie"/></text:p>
            <text:p><text:span text:style-name="functie">H.W. de Vos</text:span></text:p>
            <text:p><text:span text:style-name="functie">plaatsvervangend Secretaris-Directeu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1994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994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994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Waterschap/OVERHEID.authority">Waterschap Amstel, Gooi en Vecht</meta:user-defined>
    <meta:user-defined meta:name="OVERHEID.Waterschap/DCTERMS.publisher">Waterschap Amstel, Gooi en Vecht</meta:user-defined>
    <meta:user-defined meta:name="OVERHEID.TaxonomieBeleidsagendaDecentraal/OVERHEID.category">Bestuur | Organisatie en beleid</meta:user-defined>
    <meta:user-defined meta:name="OVERHEIDop.referentienummer">BBV26.0232</meta:user-defined>
    <meta:user-defined meta:name="DCTERMS.abstract">Start inspraak ontwerp-wijzigingen in de Beleidsregels Waterschapsverordening Waterschap AGV</meta:user-defined>
    <dc:language>nl</dc:language>
    <meta:user-defined meta:name="OVERHEIDop.locatietype/OVERHEIDop.gebiedsmarkering">Waterschap</meta:user-defined>
    <meta:user-defined meta:name="DC.title">Start inspraak ontwerp-wijzigingen in de Beleidsregels Waterschapsverordening Waterschap AGV</meta:user-defined>
    <meta:user-defined meta:name="DCTERMS.W3CDTF/DCTERMS.available">2026-08-14</meta:user-defined>
    <meta:user-defined meta:name="OVERHEIDop.externeBijlage">Bijlage 1 - renvooiweergave beleidsregels AGV|exb-2026-26946</meta:user-defined>
    <meta:user-defined meta:name="OVERHEIDop.externeBijlage">Bijlage 2 - ontwerp-beleidsregels AGV|exb-2026-26947</meta:user-defined>
    <meta:user-defined meta:name="DCTERMS.W3CDTF/OVERHEIDop.jaargang">2026</meta:user-defined>
    <meta:user-defined meta:name="OVERHEIDop.publicationIssue">19948</meta:user-defined>
    <meta:user-defined meta:name="OVERHEIDop.WsbID/DC.identifier">wsb-2026-19948</meta:user-defined>
    <meta:user-defined meta:name="OVERHEIDop.versieInformatie"/>
  </office:meta>
</office:document-meta>
</file>