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plaatsen en behouden van een poort met hekwerk in de beschermingszone van een a-watergang aan de Deurneseweg 13 te Oploo</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plaatsen en behouden van een poort met hekwerk in de beschermingszone van een a-watergang aan de Deurneseweg 13 te Oploo. Het zaaknummer is 0654832557.</text:p>
            <text:p text:style-name="common-al">
            <text:span text:style-name="nadrukvet">Besluitdatum: 23 juli 2026</text:span>
          </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0</text:span><text:span text:style-name="nadrukvet">3-09-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1988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88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88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32557</meta:user-defined>
    <meta:user-defined meta:name="DCTERMS.abstract">Poort, beschermingszone a-watergang, Deurneseweg 13 Oploo</meta:user-defined>
    <dc:language>nl</dc:language>
    <meta:user-defined meta:name="OVERHEIDop.locatietype/OVERHEIDop.gebiedsmarkering">Vlak</meta:user-defined>
    <meta:user-defined meta:name="DC.title">Omgevingsvergunning verleend voor Het plaatsen en behouden van een poort met hekwerk in de beschermingszone van een a-watergang aan de Deurneseweg 13 te Oploo</meta:user-defined>
    <meta:user-defined meta:name="DCTERMS.W3CDTF/DCTERMS.available">2026-07-27</meta:user-defined>
    <meta:user-defined meta:name="DCTERMS.W3CDTF/OVERHEIDop.jaargang">2026</meta:user-defined>
    <meta:user-defined meta:name="OVERHEIDop.publicationIssue">19883</meta:user-defined>
    <meta:user-defined meta:name="OVERHEIDop.WsbID/DC.identifier">wsb-2026-19883</meta:user-defined>
    <meta:user-defined meta:name="OVERHEIDop.versieInformatie"/>
  </office:meta>
</office:document-meta>
</file>