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van verharding voor het herstellen van een op-/afrit en het aanleggen van een parkeerplaats op de primaire waterkering aan de Lithse Dijk 108 te Lit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van verharding voor het herstellen van een op-/afrit en het aanleggen van een parkeerplaats op de primaire waterkering aan de Lithse Dijk 108 te Lith.. Het zaaknummer is 0654811461.</text:p>
            <text:p text:style-name="common-al">
            <text:span text:style-name="nadrukvet">Besluitdatum:</text:span> 22-07-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1977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7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7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1461</meta:user-defined>
    <meta:user-defined meta:name="DCTERMS.abstract">Verharding aanbrengen, wijzigen, behouden en verwijderen waterkering, Primaire waterkering, Lithse Dijk 108 Lith</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aanleggen van verharding voor het herstellen van een op-/afrit en het aanleggen van een parkeerplaats op de primaire waterkering aan de Lithse Dijk 108 te Lith.</meta:user-defined>
    <meta:user-defined meta:name="DCTERMS.W3CDTF/DCTERMS.available">2026-07-27</meta:user-defined>
    <meta:user-defined meta:name="DCTERMS.W3CDTF/OVERHEIDop.jaargang">2026</meta:user-defined>
    <meta:user-defined meta:name="OVERHEIDop.publicationIssue">19770</meta:user-defined>
    <meta:user-defined meta:name="OVERHEIDop.WsbID/DC.identifier">wsb-2026-19770</meta:user-defined>
    <meta:user-defined meta:name="OVERHEIDop.versieInformatie"/>
  </office:meta>
</office:document-meta>
</file>