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permanent onttrekken van grondwater nabij Amersfoortseweg 9 Bosch en Duin met code HDSR752956.</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permanent onttrekken van grondwater ten behoeve van tuinberegening nabij Amersfoortseweg 9 Bosch en Duin.</text:p>
            <text:p text:style-name="common-al">In de periode tussen 28 juli 2026 en wordt er grondwater onttrokken met een debiet van maximaal 10 m³ per uur.</text:p>
            <text:p text:style-name="common-al">Voor het uitvoeren van de activiteit huishoudelijk of kleinschalige toepassing zijn specifieke verplichtingen Algemene regels met meldingsplicht van toepassing. Ook geldt in ons gehele beheergebied de zorgplicht. Wilt u meer weten, kijk dan in onze waterschapsverordening via deze link: <text:a xlink:href="https://lokaleregelgeving.overheid.nl/CVDR707248" xlink:type="simple">https://lokaleregelgeving.overheid.nl/CVDR707248</text:a>. In hoofdstuk 3 staan de regels voor wateronttrekkingsactiviteiten.</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24 juli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1974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4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4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Waterschap/DC.creator">Hoogheemraadschap De Stichtse Rijnlanden</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754311</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permanent onttrekken van grondwater nabij Amersfoortseweg 9 Bosch en Duin met code HDSR752956.</meta:user-defined>
    <meta:user-defined meta:name="DCTERMS.W3CDTF/DCTERMS.available">2026-07-24</meta:user-defined>
    <meta:user-defined meta:name="DCTERMS.W3CDTF/OVERHEIDop.jaargang">2026</meta:user-defined>
    <meta:user-defined meta:name="OVERHEIDop.publicationIssue">19746</meta:user-defined>
    <meta:user-defined meta:name="OVERHEIDop.WsbID/DC.identifier">wsb-2026-19746</meta:user-defined>
    <meta:user-defined meta:name="OVERHEIDop.versieInformatie"/>
  </office:meta>
</office:document-meta>
</file>