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Gezichtslaan 48 te Bilthoven met code HDSR75248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an een tijdelijke grondwateronttrekking ten behoeve van rioolwerkzaamheden nabij Gezichtslaan 48 te Bilthoven.</text:p>
            <text:p text:style-name="common-al">In de periode tussen 24 augustus 2026 en 23 oktober 2026 wordt er grondwater onttrokken met een debiet van maximaal  85 m³ per uur.</text:p>
            <text:p text:style-name="common-al">Voor het uitvoeren van de activiteit sleuf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4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1973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3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3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430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Gezichtslaan 48 te Bilthoven met code HDSR752484.</meta:user-defined>
    <meta:user-defined meta:name="DCTERMS.W3CDTF/DCTERMS.available">2026-07-24</meta:user-defined>
    <meta:user-defined meta:name="DCTERMS.W3CDTF/OVERHEIDop.jaargang">2026</meta:user-defined>
    <meta:user-defined meta:name="OVERHEIDop.publicationIssue">19732</meta:user-defined>
    <meta:user-defined meta:name="OVERHEIDop.WsbID/DC.identifier">wsb-2026-19732</meta:user-defined>
    <meta:user-defined meta:name="OVERHEIDop.versieInformatie"/>
  </office:meta>
</office:document-meta>
</file>