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bestaande tijdelijke duiker voor een betonnen duiker ter plaatse van Meikers te Hardinxveld-Giessen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bestaande tijdelijke duiker voor een betonnen duiker ter plaatse van Meikers te Hardinxveld-Giessendam 
</text:p>
            <text:p text:style-name="common-al">Zaaknummer: 340437
</text:p>
            <text:p text:style-name="common-al">DSO verzoeknummer: 2026072200731
</text:p>
            <text:p text:style-name="common-al">Ontvangst aanvraag: 22-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71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1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1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0437</meta:user-defined>
    <meta:user-defined meta:name="DCTERMS.abstract">het vervangen van een bestaande tijdelijke duiker voor een betonnen duiker ter plaatse van Meikers te Hardinxveld-Giessenda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bestaande tijdelijke duiker voor een betonnen duiker ter plaatse van Meikers te Hardinxveld-Giessendam</meta:user-defined>
    <meta:user-defined meta:name="DCTERMS.W3CDTF/DCTERMS.available">2026-07-24</meta:user-defined>
    <meta:user-defined meta:name="DCTERMS.W3CDTF/OVERHEIDop.jaargang">2026</meta:user-defined>
    <meta:user-defined meta:name="OVERHEIDop.publicationIssue">19719</meta:user-defined>
    <meta:user-defined meta:name="OVERHEIDop.WsbID/DC.identifier">wsb-2026-19719</meta:user-defined>
    <meta:user-defined meta:name="OVERHEIDop.versieInformatie"/>
  </office:meta>
</office:document-meta>
</file>