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verlenen omgevingsvergunning voor het realiseren van bouwplan Lingewijk ter plaatse van Arkelse Onderweg 117-1 te Gor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besloten een omgevingsvergunning te verlenen voor het realiseren van bouwplan Lingewijk ter plaatse van Arkelse Onderweg 117-1 te Gorinchem. 
</text:p>
            <text:p text:style-name="common-al">Zaaknummer: 330965
</text:p>
            <text:p text:style-name="common-al">DSO verzoeknummer: 2026050300355
</text:p>
            <text:p text:style-name="common-al">Start bezwaartermijn: 23-07-2026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common-al">Binnen zes weken vanaf datum begin bezwaartermijn kunnen belanghebbenden een gemotiveerd bezwaarschrift indienen bij het college van dijkgraaf en heemraden van Waterschap Rivierenland.  
</text:p>
            <text:p text:style-name="last-al">
Voor meer informatie, zie <text:a xlink:href="https://www.waterschaprivierenland.nl/bezwaar-tegen-een-besluit" xlink:type="simple">de website</text:a> van Waterschap Rivierenland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19717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1971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1971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30965</meta:user-defined>
    <meta:user-defined meta:name="DCTERMS.abstract">het realiseren van bouwplan Lingewijk ter plaatse van Arkelse Onderweg 117-1 te Gorinchem</meta:user-defined>
    <dc:language>nl</dc:language>
    <meta:user-defined meta:name="OVERHEIDop.locatietype/OVERHEIDop.gebiedsmarkering">Vlak</meta:user-defined>
    <meta:user-defined meta:name="DC.title">Waterschap Rivierenland - verlenen omgevingsvergunning voor het realiseren van bouwplan Lingewijk ter plaatse van Arkelse Onderweg 117-1 te Gorinchem</meta:user-defined>
    <meta:user-defined meta:name="DCTERMS.W3CDTF/DCTERMS.available">2026-07-24</meta:user-defined>
    <meta:user-defined meta:name="DCTERMS.W3CDTF/OVERHEIDop.jaargang">2026</meta:user-defined>
    <meta:user-defined meta:name="OVERHEIDop.publicationIssue">19717</meta:user-defined>
    <meta:user-defined meta:name="OVERHEIDop.WsbID/DC.identifier">wsb-2026-19717</meta:user-defined>
    <meta:user-defined meta:name="OVERHEIDop.versieInformatie"/>
  </office:meta>
</office:document-meta>
</file>