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verwijderen en aanleggen LS en MS-kabels in beschermingszone waterkering en plaatsen MS-station bij primair water ter hoogte van Touwslagersbaan 5 te Bat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verwijderen en aanleggen LS en MS-kabels in beschermingszone waterkering en plaatsen MS-station bij primair water ter hoogte van Touwslagersbaan 5 te Batenburg. 
</text:p>
            <text:p text:style-name="common-al">Zaaknummer: 333878
</text:p>
            <text:p text:style-name="common-al">DSO verzoeknummer: 2026052701535
</text:p>
            <text:p text:style-name="common-al">Start bezwaartermijn: 23-07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1969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69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69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333878</meta:user-defined>
    <meta:user-defined meta:name="DCTERMS.abstract">verwijderen en aanleggen LS en MS-kabels in beschermingszone waterkering en plaatsen MS-station bij primair water thv Touwslagersbaan 5 te Batenbur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verlenen omgevingsvergunning voor het verwijderen en aanleggen LS en MS-kabels in beschermingszone waterkering en plaatsen MS-station bij primair water ter hoogte van Touwslagersbaan 5 te Batenburg</meta:user-defined>
    <meta:user-defined meta:name="DCTERMS.W3CDTF/DCTERMS.available">2026-07-24</meta:user-defined>
    <meta:user-defined meta:name="DCTERMS.W3CDTF/OVERHEIDop.jaargang">2026</meta:user-defined>
    <meta:user-defined meta:name="OVERHEIDop.publicationIssue">19694</meta:user-defined>
    <meta:user-defined meta:name="OVERHEIDop.WsbID/DC.identifier">wsb-2026-19694</meta:user-defined>
    <meta:user-defined meta:name="OVERHEIDop.versieInformatie"/>
  </office:meta>
</office:document-meta>
</file>