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uitvoeren van bodemonderzoek in de beschermingszone van primaire waterkering ter plaatse van Kromme Gat te Hardinxveld-Giessen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uitvoeren van bodemonderzoek in de beschermingszone van primaire waterkering ter plaatse van Kromme Gat te Hardinxveld-Giessendam. 
</text:p>
            <text:p text:style-name="common-al">Zaaknummer: 337942
</text:p>
            <text:p text:style-name="common-al">DSO verzoeknummer: 2026062900667
</text:p>
            <text:p text:style-name="common-al">Start bezwaartermijn: 23-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1968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7942</meta:user-defined>
    <meta:user-defined meta:name="DCTERMS.abstract">het uitvoeren van bodemonderzoek in de beschermingszone van primaire waterkering ter plaatse van Kromme Gat te Hardinxveld-Giessendam</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uitvoeren van bodemonderzoek in de beschermingszone van primaire waterkering ter plaatse van Kromme Gat te Hardinxveld-Giessendam</meta:user-defined>
    <meta:user-defined meta:name="DCTERMS.W3CDTF/DCTERMS.available">2026-07-24</meta:user-defined>
    <meta:user-defined meta:name="DCTERMS.W3CDTF/OVERHEIDop.jaargang">2026</meta:user-defined>
    <meta:user-defined meta:name="OVERHEIDop.publicationIssue">19688</meta:user-defined>
    <meta:user-defined meta:name="OVERHEIDop.WsbID/DC.identifier">wsb-2026-19688</meta:user-defined>
    <meta:user-defined meta:name="OVERHEIDop.versieInformatie"/>
  </office:meta>
</office:document-meta>
</file>