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uitvoeren van kabelwerkzaamheden in een regionale waterkering nabij Schans 1 en 2 te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uitvoeren van kabelwerkzaamheden in een regionale waterkering nabij Schans 1 en 2 te Werkendam. 
</text:p>
            <text:p text:style-name="common-al">Zaaknummer: 335905
</text:p>
            <text:p text:style-name="common-al">DSO verzoeknummer: 2026061200958
</text:p>
            <text:p text:style-name="common-al">Start bezwaartermijn: 23-07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1967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67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67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5905</meta:user-defined>
    <meta:user-defined meta:name="DCTERMS.abstract">het uitvoeren van kabelwerkzaamheden in een regionale waterkering nabij Schans 1 en 2 te Werken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verlenen omgevingsvergunning voor het uitvoeren van kabelwerkzaamheden in een regionale waterkering nabij Schans 1 en 2 te Werken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19675</meta:user-defined>
    <meta:user-defined meta:name="OVERHEIDop.WsbID/DC.identifier">wsb-2026-19675</meta:user-defined>
    <meta:user-defined meta:name="OVERHEIDop.versieInformatie"/>
  </office:meta>
</office:document-meta>
</file>