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uitvoeren van leidingwerkzaamheden in een weg in beheer bij het waterschap tbv bouwaansluiting water nabij Bazeldijk 7 te Hoogbloklan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uitvoeren van leidingwerkzaamheden in een weg in beheer bij het waterschap tbv bouwaansluiting water nabij Bazeldijk 7 te Hoogblokland. 
</text:p>
            <text:p text:style-name="common-al">Zaaknummer: 332155
</text:p>
            <text:p text:style-name="common-al">DSO verzoeknummer: 2026051300633
</text:p>
            <text:p text:style-name="common-al">Start bezwaartermijn: 23-07-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1966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6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6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2155</meta:user-defined>
    <meta:user-defined meta:name="DCTERMS.abstract">het uitvoeren van leidingwerkzaamheden in een weg in beheer bij het waterschap tbv bouwaansluiting water nabij Bazeldijk 7 te Hoogbloklan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Waterschap Rivierenland - verlenen omgevingsvergunning voor het uitvoeren van leidingwerkzaamheden in een weg in beheer bij het waterschap tbv bouwaansluiting water nabij Bazeldijk 7 te Hoogblokland</meta:user-defined>
    <meta:user-defined meta:name="DCTERMS.W3CDTF/DCTERMS.available">2026-07-24</meta:user-defined>
    <meta:user-defined meta:name="DCTERMS.W3CDTF/OVERHEIDop.jaargang">2026</meta:user-defined>
    <meta:user-defined meta:name="OVERHEIDop.publicationIssue">19664</meta:user-defined>
    <meta:user-defined meta:name="OVERHEIDop.WsbID/DC.identifier">wsb-2026-19664</meta:user-defined>
    <meta:user-defined meta:name="OVERHEIDop.versieInformatie"/>
  </office:meta>
</office:document-meta>
</file>