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vangen van de oeververharding ter plaatse van Lingedijk 65 te Tri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vangen van de oeververharding ter plaatse van Lingedijk 65 te Tricht 
</text:p>
            <text:p text:style-name="common-al">Zaaknummer: 340382
</text:p>
            <text:p text:style-name="common-al">DSO verzoeknummer: 2026072101768
</text:p>
            <text:p text:style-name="common-al">Ontvangst aanvraag: 21-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1966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6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6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0382</meta:user-defined>
    <meta:user-defined meta:name="DCTERMS.abstract">het vervangen van de oeververharding ter plaatse van Lingedijk 65 te Tricht</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vangen van de oeververharding ter plaatse van Lingedijk 65 te Tricht</meta:user-defined>
    <meta:user-defined meta:name="DCTERMS.W3CDTF/DCTERMS.available">2026-07-24</meta:user-defined>
    <meta:user-defined meta:name="DCTERMS.W3CDTF/OVERHEIDop.jaargang">2026</meta:user-defined>
    <meta:user-defined meta:name="OVERHEIDop.publicationIssue">19663</meta:user-defined>
    <meta:user-defined meta:name="OVERHEIDop.WsbID/DC.identifier">wsb-2026-19663</meta:user-defined>
    <meta:user-defined meta:name="OVERHEIDop.versieInformatie"/>
  </office:meta>
</office:document-meta>
</file>