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diverse werkzaamheden ter hoogte van Doornenburgseweg 1 Pann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diverse werkzaamheden</text:p>
            <text:p text:style-name="common-al">Locatie: Doornenburgseweg 1 Pannerden</text:p>
            <text:p text:style-name="common-al">Zaaknummer: DSO2026040101518</text:p>
            <text:p text:style-name="common-al">Datum bekendmaking besluit: 22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1965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5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5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Verleende omgevingsvergunning wateractiviteit voor het uitvoeren van diverse werkzaamheden ter hoogte van Doornenburgseweg 1 Pannerden.</meta:user-defined>
    <meta:user-defined meta:name="DCTERMS.W3CDTF/DCTERMS.available">2026-07-24</meta:user-defined>
    <meta:user-defined meta:name="DCTERMS.W3CDTF/OVERHEIDop.jaargang">2026</meta:user-defined>
    <meta:user-defined meta:name="OVERHEIDop.publicationIssue">19654</meta:user-defined>
    <meta:user-defined meta:name="OVERHEIDop.WsbID/DC.identifier">wsb-2026-19654</meta:user-defined>
    <meta:user-defined meta:name="OVERHEIDop.versieInformatie"/>
  </office:meta>
</office:document-meta>
</file>