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uitvoeren van bouwwerkzaamheden t.p.v. Oudkerkse Bos 53 te Giess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uitvoeren van bouwwerkzaamheden t.p.v. Oudkerkse Bos 53 te Giessenburg. 
</text:p>
            <text:p text:style-name="common-al">Zaaknummer: 334632
</text:p>
            <text:p text:style-name="common-al">DSO verzoeknummer: 2026060300844
</text:p>
            <text:p text:style-name="common-al">Start bezwaartermijn: 22-07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1964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4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4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4632</meta:user-defined>
    <meta:user-defined meta:name="DCTERMS.abstract">het uitvoeren van bouwwerkzaamheden t.p.v. Oudkerkse Bos 53 te Giessenburg</meta:user-defined>
    <dc:language>nl</dc:language>
    <meta:user-defined meta:name="OVERHEIDop.locatietype/OVERHEIDop.gebiedsmarkering">Vlak</meta:user-defined>
    <meta:user-defined meta:name="DC.title">Waterschap Rivierenland - verlenen omgevingsvergunning voor het uitvoeren van bouwwerkzaamheden t.p.v. Oudkerkse Bos 53 te Giessenburg</meta:user-defined>
    <meta:user-defined meta:name="DCTERMS.W3CDTF/DCTERMS.available">2026-07-23</meta:user-defined>
    <meta:user-defined meta:name="DCTERMS.W3CDTF/OVERHEIDop.jaargang">2026</meta:user-defined>
    <meta:user-defined meta:name="OVERHEIDop.publicationIssue">19644</meta:user-defined>
    <meta:user-defined meta:name="OVERHEIDop.WsbID/DC.identifier">wsb-2026-19644</meta:user-defined>
    <meta:user-defined meta:name="OVERHEIDop.versieInformatie"/>
  </office:meta>
</office:document-meta>
</file>