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een bestaande schuur en keerwand ter plaatse van Waaldijk 19 te Gend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een bestaande schuur en keerwand ter plaatse van Waaldijk 19 te Gendt 
</text:p>
            <text:p text:style-name="common-al">Zaaknummer: 340262
</text:p>
            <text:p text:style-name="common-al">DSO verzoeknummer: 2026072000672
</text:p>
            <text:p text:style-name="common-al">Ontvangst aanvraag: 20-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1949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49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49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0262</meta:user-defined>
    <meta:user-defined meta:name="DCTERMS.abstract">het vervangen van een bestaande schuur en keerwand ter plaatse van Waaldijk 19 te Gendt</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een bestaande schuur en keerwand ter plaatse van Waaldijk 19 te Gendt</meta:user-defined>
    <meta:user-defined meta:name="DCTERMS.W3CDTF/DCTERMS.available">2026-07-23</meta:user-defined>
    <meta:user-defined meta:name="DCTERMS.W3CDTF/OVERHEIDop.jaargang">2026</meta:user-defined>
    <meta:user-defined meta:name="OVERHEIDop.publicationIssue">19494</meta:user-defined>
    <meta:user-defined meta:name="OVERHEIDop.WsbID/DC.identifier">wsb-2026-19494</meta:user-defined>
    <meta:user-defined meta:name="OVERHEIDop.versieInformatie"/>
  </office:meta>
</office:document-meta>
</file>