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lozen  afvalwater nabij 's-Heerenhoeksedijk 27A in Ovezande</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13 juli 2026 een vergunningaanvraag voor het lozen van afvalwater op oppervlaktewater nabij 's-Heerenhoeksedijk 27A in Ovezande. De aanvraag is geregistreerd onder zaaknummer VTH5840.</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19302</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302</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302</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840</meta:user-defined>
    <dc:language>nl</dc:language>
    <meta:user-defined meta:name="OVERHEIDop.locatietype/OVERHEIDop.gebiedsmarkering">Vlak</meta:user-defined>
    <meta:user-defined meta:name="DC.title">Aanvraag vergunning lozen  afvalwater nabij 's-Heerenhoeksedijk 27A in Ovezande</meta:user-defined>
    <meta:user-defined meta:name="DCTERMS.W3CDTF/DCTERMS.available">2026-07-22</meta:user-defined>
    <meta:user-defined meta:name="DCTERMS.W3CDTF/OVERHEIDop.jaargang">2026</meta:user-defined>
    <meta:user-defined meta:name="OVERHEIDop.publicationIssue">19302</meta:user-defined>
    <meta:user-defined meta:name="OVERHEIDop.WsbID/DC.identifier">wsb-2026-19302</meta:user-defined>
    <meta:user-defined meta:name="OVERHEIDop.versieInformatie"/>
  </office:meta>
</office:document-meta>
</file>