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3-1-1">
      <style:table-column-properties/>
    </style:style>
    <style:style style:family="table-column" style:parent-style-name="colspec" style:name="id1-3-2-1-1-33-1-2">
      <style:table-column-properties/>
    </style:style>
  </office:automatic-styles>
  <office:body>
    <office:text>
      <text:p text:style-name="new_page_staatscourant"/>
      <text:p text:style-name="single-kop-titel">Ontwerp-verg. AGV2026-001312 wateractiviteiten t.h.v. Meentkade-Zuid en Karnemelkkade bij de Hilversumse Meent en ontwerp-besluit leggerwijziging waterkering en waterloop, ontwerp-besluit wijziging werkingsgebieden, m.e.r.-beoordelingsbesluit Dijkverbetering Meentkade-Zuid (V251/V252) BBV26.0377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ienswijzeperiode: 14 augustus 2026 tot en met 24 september 2026</text:span>
          </text:p>
            <text:p text:style-name="common-al">Waterschap Amstel, Gooi en Vecht (AGV) is van plan om een vergunning te verlenen op grond van de Omgevingswet. De vergunning heeft betrekking op de dijkverbetering Meentkade-Zuid en Karnemelkkade ter hoogte van de Hilversumse Meent in de gemeente Hilversum. De werkzaamheden bestaan onder meer uit het ophogen van de kruin in grond, het aanbrengen van een steunberm en het vergraven van de teensloot, alsmede het dempen en graven van watergangen en werken in en nabij oppervlaktewater en waterkeringen. Het gaat om een ‘vergunning eigen dienst’: dat is een vergunning die het waterschap aan zichzelf verleent om bepaalde werkzaamheden uit te kunnen voeren.</text:p>
            <text:p text:style-name="common-al">Traject: Meentkade-Zuid en Karnemelkkade (Hilversumse Meent)</text:p>
            <text:p text:style-name="common-al">Dijktrajecten: V251-001 en 002 (Karnemelkkade) en V252-001 t/m 004 (Meentkade-Zuid)</text:p>
            <text:p text:style-name="common-al">Polder: Hilversumse Ondermeent</text:p>
            <text:p text:style-name="common-al">Gemeente: Hilversum</text:p>
            <text:p text:style-name="common-al">Lengte traject project: 3.809 meter</text:p>
            <text:p text:style-name="common-al"/>
            <text:p text:style-name="common-al">
            <text:span text:style-name="nadrukvet">Uitvoeringsplan</text:span>
          </text:p>
            <text:p text:style-name="common-al">Meteen uitvoeringsplan kan een vergunning eigen dienst worden aangevraagd. In dit plan staat onder andere welke werkzaamheden het waterschap wil uitvoeren om ervoor te zorgen dat de dijk blijft voldoen aan de gestelde eisen. Ook wordt er in het plan toegelicht op welke wijze de werkzaamheden worden uitgevoerd. Ook is beschreven welke voorzieningen worden getroffen om eventuele nadelige gevolgen ongedaan te maken of te beperken.</text:p>
            <text:p text:style-name="common-al"/>
            <text:p text:style-name="common-al">
            <text:span text:style-name="nadrukvet">Andere besluiten</text:span>
          </text:p>
            <text:p text:style-name="common-al">Naast de ontwerp-vergunning, maakt AGV bekend dat een m.e.r.-beoordelingsbesluit is genomen. Ook is AGV voornemens om de leggers waterkeringen en waterlopen en de werkingsgebieden bij de Waterschapsverordening te wijzigen. Voor de dijkverbetering Meentkade-Zuid liggen daarom gelijktijdig het m.e.r.-beoordelingsbesluit, de ontwerp-besluiten voor de leggerwijzigingen en het ontwerp-besluit wijziging werkingsgebieden ter inzage.</text:p>
            <text:p text:style-name="common-al"/>
            <text:p text:style-name="common-al">
            <text:span text:style-name="nadrukvet">M.e.r.-beoordelingsbesluit</text:span>
          </text:p>
            <text:p text:style-name="common-al">Voor de dijkverbetering Meentkade-Zuid heeft een m.e.r.-beoordeling plaatsgevonden. Hieruit blijkt dat de werkzaamheden geen belangrijk negatief effect hebben op natuur in het projectgebied. Het dagelijks bestuur van AGV heeft daarom besloten dat voor de dijkverbetering geen milieueffectrapport behoeft te worden opgesteld.</text:p>
            <text:p text:style-name="common-al">Het m.e.r.-beoordelingsbesluit is een voorbereidingsbesluit in de zin van art. 6.3 van de Algemene wet bestuursrecht, waartegen geen zelfstandig bezwaar of beroep mogelijk is, tenzij belanghebbenden hierdoor los van het voor te bereiden besluit (de ontwerp-vergunning) rechtstreeks in hun belang worden getroffen. Belanghebbenden kunnen bij hun zienswijze op de ontwerp-vergunning hun opvatting over het m.e.r.-beoordelingsbesluit kenbaar maken.<text:span text:style-name="nadrukvet"/></text:p>
            <text:p text:style-name="common-al">
            <text:span text:style-name="nadrukvet"/>
            <text:span text:style-name="nadrukvet">Ontwerp-besluiten leggerwijzigingen</text:span>
          </text:p>
            <text:p text:style-name="common-al">In een legger wordt door het waterschap vastgelegd aan welke eisen (o.a. ligging, afmetingen, constructie) een waterstaatswerk moet voldoen en wie er onderhoudsplichtig zijn. De vergunning eigen dienst voor de dijkverbetering geeft aanleiding om zowel de legger Waterkeringen als de legger Waterlopen te wijzigen. Voor de dijktrajecten V251 en V252 zijn nieuwe leggerprofielen berekend. De primaire watergang wordt verbreed.</text:p>
            <text:p text:style-name="common-al">
            <text:span text:style-name="nadrukvet"/>
          </text:p>
            <text:p text:style-name="common-al">
            <text:span text:style-name="nadrukvet">Ontwerp-besluit wijziging werkingsgebieden</text:span> Onder de Omgevingswet zijn de zoneringen van een waterkering en watergang als werkingsgebieden opgenomen in de Waterschapsverordening Amstel, Gooi en Vecht. Een werkingsgebied is een (ruimtelijk) gebied waar bepaalde regels gelden. Tegelijk met de leggers wijzigen ook de geometrische begrenzingen van de werkingsgebieden bij de Waterschapsverordening.</text:p>
            <text:p text:style-name="common-al">
            <text:span text:style-name="nadrukvet">Inzien van de stukken</text:span>
          </text:p>
            <text:p text:style-name="common-al">Alle besluiten met de bijbehorende stukken zijn digitaal in te zien. Onder ‘Extra informatie’ (linker kolom) klikt u op ‘Bekijk documenten’ waar u de bestanden kunt downloaden. Tevens zijn de stukken gedurende zes weken van 14 augustus 2026 tot en met 24 september 2026 in te zien op het kantoor van het waterschap op werkdagen van 9.00 uur tot 17.00 uur aan de Korte Ouderkerkerdijk 7 in Amsterdam. Hiervoor kunt u een afspraak maken via </text:p>
            <text:p text:style-name="common-al">e-mailadres <text:a xlink:href="mailto:dijkenteamkeringen1@agv.nl" xlink:type="simple">dijkenteamkeringen1@agv.nl</text:a> of contact opnemen met projectteam Meentkade Zuid via telefoonnummer 0900-9394.</text:p>
            <text:p text:style-name="common-al">
            <text:span text:style-name="nadrukvet"/>
          </text:p>
            <text:p text:style-name="common-al">
            <text:span text:style-name="nadrukvet">Zienswijze indienen</text:span>
          </text:p>
            <text:p text:style-name="common-al">U kunt uw zienswijze over de ontwerp-besluiten geven van 14 augustus 2026 tot en met 24 september 2026. Dit kan schriftelijk of mondeling. Een schriftelijke zienswijze kan gestuurd worden aan: het dagelijks bestuur van AGV, o.v.v. team Waterkeringen, Postbus 94370, 1090 GJ Amsterdam. Vermeldt u hierbij als onderwerp ‘zienswijze dijkverbetering Meentkade-Zuid’.</text:p>
            <text:p text:style-name="common-al">U kunt ook online een zienswijze indienen. U kunt deze als bijlage bij uw e-mail versturen naar dijkenteamkeringen1@agv.nl. Zet ook in dit geval <text:span text:style-name="nadrukvet">uw handtekening</text:span> onder de brief.</text:p>
            <text:p text:style-name="common-al">
            <text:span text:style-name="nadrukvet"/>
          </text:p>
            <text:p text:style-name="common-al">
            <text:span text:style-name="nadrukvet">Contact</text:span>
          </text:p>
            <text:p text:style-name="common-al">Voor het kenbaar maken van een mondelinge zienswijze en/of meer informatie over de besluiten kunt u telefonisch contact opnemen met projectteam Meentkade-Zuid via telefoonnummer 0900 – 9394 (uw gebruikelijke belkosten). U kunt ook een e-mail sturen naar dijkenteamkeringen1@agv.nl. </text:p>
            <text:p text:style-name="common-al"/>
            <text:section text:name="table_id1-3-2-1-1-33" text:style-name="table">
              <text:p text:style-name="table_top"/>
              <table:table table:style-name="tgroup">
                <table:table-column table:style-name="id1-3-2-1-1-33-1-1"/>
                <table:table-column table:style-name="id1-3-2-1-1-33-1-2"/>
                <table:table-row table:style-name="row">
                  <table:table-cell table:style-name="entry" table:number-rows-spanned="1" table:number-columns-spanned="1">
                    <text:p text:style-name="table_al">
                      <text:span text:style-name="nadrukvet">Bijlagen omgevingsvergunning</text:span>
                    </text:p>
                  </table:table-cell>
                  <table:table-cell table:style-name="entry" table:number-rows-spanned="1" table:number-columns-spanned="1">
                    <text:p text:style-name="table_al">
                      <text:span text:style-name="nadrukvet">Terug te vinden onder</text:span>
                    </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DMS2026-0009982</text:p>
                  </table:table-cell>
                  <table:table-cell table:style-name="entry" table:number-rows-spanned="1" table:number-columns-spanned="1">
                    <text:p text:style-name="table_al">D ontwerptekeningen (D3)</text:p>
                  </table:table-cell>
                </table:table-row>
                <table:table-row table:style-name="row">
                  <table:table-cell table:style-name="entry" table:number-rows-spanned="1" table:number-columns-spanned="1">
                    <text:p text:style-name="table_al">DMS20260009993</text:p>
                  </table:table-cell>
                  <table:table-cell table:style-name="entry" table:number-rows-spanned="1" table:number-columns-spanned="1">
                    <text:p text:style-name="table_al">2.Uitvoeringsplan Meentkade Zuid</text:p>
                  </table:table-cell>
                </table:table-row>
                <table:table-row table:style-name="row">
                  <table:table-cell table:style-name="entry" table:number-rows-spanned="1" table:number-columns-spanned="1">
                    <text:p text:style-name="table_al">DMS2026-0010000</text:p>
                  </table:table-cell>
                  <table:table-cell table:style-name="entry" table:number-rows-spanned="1" table:number-columns-spanned="1">
                    <text:p text:style-name="table_al">H onderzoeken (H14)</text:p>
                  </table:table-cell>
                </table:table-row>
                <table:table-row table:style-name="row">
                  <table:table-cell table:style-name="entry" table:number-rows-spanned="1" table:number-columns-spanned="1">
                    <text:p text:style-name="table_al">DMS2026-0016887</text:p>
                  </table:table-cell>
                  <table:table-cell table:style-name="entry" table:number-rows-spanned="1" table:number-columns-spanned="1">
                    <text:p text:style-name="table_al">D ontwerptekeningen (D1)</text:p>
                  </table:table-cell>
                </table:table-row>
                <table:table-row table:style-name="row">
                  <table:table-cell table:style-name="entry" table:number-rows-spanned="1" table:number-columns-spanned="1">
                    <text:p text:style-name="table_al">DMS20260016887</text:p>
                  </table:table-cell>
                  <table:table-cell table:style-name="entry" table:number-rows-spanned="1" table:number-columns-spanned="1">
                    <text:p text:style-name="table_al">D ontwerptekeningen (D5)</text:p>
                  </table:table-cell>
                </table:table-row>
              </table:table>
              <text:p text:style-name="table_bottom"/>
            </text:section>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189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89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89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Waterschap/DC.creator">Waterschap Amstel, Gooi en Vecht</meta:user-defined>
    <meta:user-defined meta:name="OVERHEIDop.Rubriek/DC.type">omgevingsvergunning</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AGV2026-001312-BBV26.0377</meta:user-defined>
    <meta:user-defined meta:name="DCTERMS.abstract">Ontwerp-verg. AGV2026-001312 wateractiviteiten t.h.v. de Meentkade-Zuid en Karnemelkkade bij de Hilversumse Meent en ontwerp-besluit leggerwijziging waterkering en waterloop, ontwerp-besluit wijziging werkingsgebieden, m.e.r.-beoordelingsbesluit Dijkverbetering Meentkade-Zuid (V251/V252) BBV26.0377</meta:user-defined>
    <dc:language>nl</dc:language>
    <meta:user-defined meta:name="OVERHEIDop.locatietype/OVERHEIDop.gebiedsmarkering">Lijn</meta:user-defined>
    <meta:user-defined meta:name="OVERHEIDop.locatietype/OVERHEIDop.gebiedsmarkering">Lijn</meta:user-defined>
    <meta:user-defined meta:name="DC.title">Ontwerp-verg. AGV2026-001312 wateractiviteiten t.h.v. Meentkade-Zuid en Karnemelkkade bij de Hilversumse Meent en ontwerp-besluit leggerwijziging waterkering en waterloop, ontwerp-besluit wijziging werkingsgebieden, m.e.r.-beoordelingsbesluit Dijkverbetering Meentkade-Zuid (V251/V252) BBV26.0377</meta:user-defined>
    <meta:user-defined meta:name="OVERHEIDop.datumEindeReactietermijn">2026-09-24</meta:user-defined>
    <meta:user-defined meta:name="OVERHEIDop.TilID/OVERHEIDop.terinzageleggingOP">til-2026-27898</meta:user-defined>
    <meta:user-defined meta:name="DCTERMS.W3CDTF/DCTERMS.available">2026-08-13</meta:user-defined>
    <meta:user-defined meta:name="DCTERMS.W3CDTF/OVERHEIDop.jaargang">2026</meta:user-defined>
    <meta:user-defined meta:name="OVERHEIDop.publicationIssue">18958</meta:user-defined>
    <meta:user-defined meta:name="OVERHEIDop.WsbID/DC.identifier">wsb-2026-18958</meta:user-defined>
    <meta:user-defined meta:name="OVERHEIDop.versieInformatie"/>
  </office:meta>
</office:document-meta>
</file>