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onttrekken en lozen van grondwater in oppervlaktewater ten behoeve van netuitbreiding Toldijk Steenderen Ba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ontrekken en lozen van grondwater in oppervlaktewater</text:p>
            <text:p text:style-name="common-al">Locatie: Zutphen-emmerikseweg 75 Baak</text:p>
            <text:p text:style-name="common-al">Zaaknummer: DSO2026042000578</text:p>
            <text:p text:style-name="common-al">Datum bekendmaking besluit: 24 jun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16764</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764</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764</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wateractiviteit voor onttrekken en lozen van grondwater in oppervlaktewater ten behoeve van netuitbreiding Toldijk Steenderen Baak.</meta:user-defined>
    <meta:user-defined meta:name="DCTERMS.W3CDTF/DCTERMS.available">2026-06-26</meta:user-defined>
    <meta:user-defined meta:name="DCTERMS.W3CDTF/OVERHEIDop.jaargang">2026</meta:user-defined>
    <meta:user-defined meta:name="OVERHEIDop.publicationIssue">16764</meta:user-defined>
    <meta:user-defined meta:name="OVERHEIDop.WsbID/DC.identifier">wsb-2026-16764</meta:user-defined>
    <meta:user-defined meta:name="OVERHEIDop.versieInformatie"/>
  </office:meta>
</office:document-meta>
</file>