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uitvoeren van diverse werkzaamheden nabij Den Elterweg 107A in Vierakk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uitvoeren van diverse werkzaamheden</text:p>
            <text:p text:style-name="common-al">Locatie: Den Elterweg 107A Vierakker</text:p>
            <text:p text:style-name="common-al">Zaaknummer: DSO2026050601114</text:p>
            <text:p text:style-name="common-al">Datum bekendmaking besluit: 24 juni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16668</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668</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668</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Verleende omgevingsvergunning wateractiviteit voor het uitvoeren van diverse werkzaamheden nabij Den Elterweg 107A in Vierakker.</meta:user-defined>
    <meta:user-defined meta:name="DCTERMS.W3CDTF/DCTERMS.available">2026-06-26</meta:user-defined>
    <meta:user-defined meta:name="DCTERMS.W3CDTF/OVERHEIDop.jaargang">2026</meta:user-defined>
    <meta:user-defined meta:name="OVERHEIDop.publicationIssue">16668</meta:user-defined>
    <meta:user-defined meta:name="OVERHEIDop.WsbID/DC.identifier">wsb-2026-16668</meta:user-defined>
    <meta:user-defined meta:name="OVERHEIDop.versieInformatie"/>
  </office:meta>
</office:document-meta>
</file>