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469096 voor diverse werkzaamheden ter plaatse van Hogeboomseweg 2 in Wassenaar</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text:p>
            <text:p text:style-name="common-al">a) Het vervangen van het poldergemaal Ruijgelaan in de Ruijgelaansepolder in belangrijk oppervlaktewater; </text:p>
            <text:p text:style-name="common-al">b) Het aanbrengen van een tijdelijke dam met duiker van 18 meter en een diameter van ø600 in een overige watergang (code: 232-058-00037) naast het gemaal, met een tijdelijkheid van een half jaar; </text:p>
            <text:p text:style-name="common-al">c) Het verlengen van een bestaande duiker (code: 449-033-01148) in een overige watergang van 7 meter naar ca. 12 meter met een bestaande diameter van ø 800 mm en het daarmee dempen van ca. 7 m² overig oppervlaktewater. Het te dempen water wordt gecompenseerd door een afschrijving van 7 m² van de BRC Rijnlands boezem ter plaatse van Hogeboomseweg 2 in Wassenaar.</text:p>
            <text:p text:style-name="common-al"/>
            <text:p text:style-name="common-al"> 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6 augustus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6639</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639</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639</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469096 voor diverse werkzaamheden ter plaatse van Hogeboomseweg 2 in Wassenaar</meta:user-defined>
    <meta:user-defined meta:name="OVERHEIDop.datumEindeReactietermijn">2026-08-06</meta:user-defined>
    <meta:user-defined meta:name="OVERHEIDop.TilID/OVERHEIDop.terinzageleggingOP">til-2026-25076</meta:user-defined>
    <meta:user-defined meta:name="DCTERMS.W3CDTF/DCTERMS.available">2026-06-26</meta:user-defined>
    <meta:user-defined meta:name="DCTERMS.W3CDTF/OVERHEIDop.jaargang">2026</meta:user-defined>
    <meta:user-defined meta:name="OVERHEIDop.publicationIssue">16639</meta:user-defined>
    <meta:user-defined meta:name="OVERHEIDop.WsbID/DC.identifier">wsb-2026-16639</meta:user-defined>
    <meta:user-defined meta:name="OVERHEIDop.versieInformatie"/>
  </office:meta>
</office:document-meta>
</file>