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Denk mee over het Waterbeheerprogramma 2028-2033 </text:p>
      <text:section text:name="zakelijke-mededeling_id1-3-2" text:style-name="zakelijke-mededeling">
        <text:section text:name="zakelijke-mededeling-tekst_id1-3-2-1" text:style-name="zakelijke-mededeling-tekst">
          <text:section text:name="tekst_id1-3-2-1-1" text:style-name="tekst">
            <text:p text:style-name="common-al">Elke zes jaar maken wij een nieuw waterbeheerprogramma. Hierin staat wat we de komende periode gaan doen om te zorgen voor droge voeten en schoon en voldoende water. Het nieuwe waterbeheerprogramma wordt in 2027 door ons bestuur vastgesteld voor een periode van 6 jaar: 2028 tot en met 2033. Op dit moment werken we volgens het <text:a xlink:href="https://waterbeheerprogramma.hhsk.nl/" xlink:type="simple">huidige waterbeheerprogramma 2022-2027</text:a>.</text:p>
            <text:p text:style-name="common-al">
            <text:span text:style-name="nadrukvet">Waarom maken we een waterbeheerprogramma?</text:span>
          </text:p>
            <text:p text:style-name="common-al">Het waterbeheer is in ons gebied continu in beweging. Het weer verandert, de bodem daalt en ruimte voor wonen, werken en recreëren wordt schaarser. Daarom moeten we keuzes maken.</text:p>
            <text:p text:style-name="common-al">In het waterbeheerprogramma leggen we vast:</text:p>
            <text:list text:style-name="id1-3-2-1-1-5">
              <text:list-item text:style-override="id1-3-2-1-1-5-1">
                <text:number>1.</text:number>
                <text:p text:style-name="al">wat onze ambitie is in ons gebied</text:p>
              </text:list-item>
              <text:list-item text:style-override="id1-3-2-1-1-5-2">
                <text:number>2.</text:number>
                <text:p text:style-name="al">welke doelen we willen realiseren</text:p>
              </text:list-item>
              <text:list-item text:style-override="id1-3-2-1-1-5-3">
                <text:number>3.</text:number>
                <text:p text:style-name="al">welke maatregelen we uitvoeren om die doelen te behalen</text:p>
              </text:list-item>
            </text:list>
            <text:p text:style-name="common-al">Zo zorgen we ervoor dat ons gebied veilig en leefbaar blijft, nu en in de toekomst.</text:p>
            <text:p text:style-name="common-al">
            <text:span text:style-name="nadrukvet">Waar gaat het waterbeheerprogramma over?</text:span>
          </text:p>
            <text:p text:style-name="common-al">In het programma staan de belangrijkste thema’s voor de komende jaren.</text:p>
            <text:p text:style-name="common-al">
            <text:span text:style-name="nadrukondlijn">Voorbereiden op veranderende weersomstandigheden</text:span>
          </text:p>
            <text:p text:style-name="common-al">Het weer verandert en wordt extremer. We krijgen vaker hevige regenbuien, maar ook langere droge periodes. Daarom kijken we hoe we ons hier beter op kunnen voorbereiden. We zoeken naar manieren om water goed op te vangen en af te voeren, zodat gebouwen niet onderlopen. Tegelijk onderzoeken we hoe we water kunnen opslaan voor droge tijden.</text:p>
            <text:p text:style-name="common-al">
            <text:span text:style-name="nadrukondlijn">Keuze in gebruik van water en bodem</text:span>
          </text:p>
            <text:p text:style-name="common-al">De bodem en het watersysteem bepalen wat ergens wel en niet kan. Bij bijvoorbeeld het bouwen van nieuwe woningen moeten wij rekening houden met de natuurlijke draagkracht van de bodem en het watersysteem.</text:p>
            <text:p text:style-name="common-al">
            <text:span text:style-name="nadrukondlijn">Meer bereiken door betere inzet van energie, materiaal en natuur</text:span>
          </text:p>
            <text:p text:style-name="common-al">We werken aan een waterbeheer dat minder energie kost en beter is voor het klimaat. Ook kijken we hoe we grondstoffen kunnen hergebruiken, bijvoorbeeld grondstoffen die we uit ons afvalwater halen.</text:p>
            <text:p text:style-name="common-al">
            <text:span text:style-name="nadrukvet">Voor wie is het waterbeheerprogramma?</text:span>
          </text:p>
            <text:p text:style-name="common-al">Het programma is er voor iedereen die woont, werkt of onderneemt in ons gebied.</text:p>
            <text:p text:style-name="common-al">We werken samen met:</text:p>
            <text:list text:style-name="id1-3-2-1-1-18">
              <text:list-item text:style-override="id1-3-2-1-1-18-1">
                <text:number>1.</text:number>
                <text:p text:style-name="al">inwoners</text:p>
              </text:list-item>
              <text:list-item text:style-override="id1-3-2-1-1-18-2">
                <text:number>2.</text:number>
                <text:p text:style-name="al">bedrijven</text:p>
              </text:list-item>
              <text:list-item text:style-override="id1-3-2-1-1-18-3">
                <text:number>3.</text:number>
                <text:p text:style-name="al">gemeenten en andere overheden</text:p>
              </text:list-item>
              <text:list-item text:style-override="id1-3-2-1-1-18-4">
                <text:number>4.</text:number>
                <text:p text:style-name="al">maatschappelijke organisaties</text:p>
              </text:list-item>
              <text:list-item text:style-override="id1-3-2-1-1-18-5">
                <text:number>5.</text:number>
                <text:p text:style-name="al">andere belanghebbenden</text:p>
              </text:list-item>
            </text:list>
            <text:p text:style-name="common-al">
            <text:span text:style-name="nadrukvet">Wat merkt u ervan?</text:span>
          </text:p>
            <text:p text:style-name="common-al">De keuzes uit het waterbeheerprogramma hebben invloed op uw omgeving.</text:p>
            <text:p text:style-name="common-al">Bijvoorbeeld bij:</text:p>
            <text:list text:style-name="id1-3-2-1-1-22">
              <text:list-item text:style-override="id1-3-2-1-1-22-1">
                <text:number>1.</text:number>
                <text:p text:style-name="al">het voorkomen van wateroverlast</text:p>
              </text:list-item>
              <text:list-item text:style-override="id1-3-2-1-1-22-2">
                <text:number>2.</text:number>
                <text:p text:style-name="al">het tegengaan van droogte</text:p>
              </text:list-item>
              <text:list-item text:style-override="id1-3-2-1-1-22-3">
                <text:number>3.</text:number>
                <text:p text:style-name="al">het onderhoud van sloten en dijken</text:p>
              </text:list-item>
              <text:list-item text:style-override="id1-3-2-1-1-22-4">
                <text:number>4.</text:number>
                <text:p text:style-name="al">de inrichting van uw leefomgeving</text:p>
              </text:list-item>
            </text:list>
            <text:p text:style-name="common-al">Daarom vinden we het belangrijk dat u meedenkt. Deel uw ideeën en wensen en praat mee tijdens bijeenkomsten over het water in uw omgeving.</text:p>
            <text:p text:style-name="common-al">
            <text:span text:style-name="nadrukvet">Denk en praat mee! </text:span>
          </text:p>
            <text:p text:style-name="common-al">Wilt u meepraten? Dat kan tijdens een van onze bijeenkomsten. We gaan dan samen in gesprek over water in uw omgeving en de keuzes voor de toekomst.</text:p>
            <text:p text:style-name="common-al">- donderdag 25 juni bij Excelsior Rotterdam (19.00-21.30 uur)</text:p>
            <text:p text:style-name="common-al">- maandag 29 juni bij Excelsior Rotterdam (19.00-21.30 uur)</text:p>
            <text:p text:style-name="common-al">- dinsdag 30 juni bij Amicitia in Lekkerkerk (19.00 - 21.30 uur)</text:p>
            <text:p text:style-name="common-al">- woensdag 1 juli in Dorpshuis Swanla (19.00-21.30 uur)</text:p>
            <text:p text:style-name="last-al">U kunt zich aanmelden via onze website <text:a xlink:href="https://eur04.safelinks.protection.outlook.com/?url=https%3A%2F%2Fwww.schielandendekrimpenerwaard.nl%2Fu-en-het-water%2Fwaterbeheerprogramma-2028-2033%2Faanmelden-voor-bijeenkomsten%2F%3F_gl%3D1*1cmi3ah*_up*MQ..*_gs*MQ..%26gclid%3DEAIaIQobChMIw-T6hP6clQMV_I1oCR3DOgg-EAAYASAAEgI1ePD_BwE&amp;data=05%7C02%7C%7C7aca6ee6e9024033321b08ded104e62d%7C7f92097365944ab3af550bb85192461e%7C0%7C0%7C639178016132383737%7CUnknown%7CTWFpbGZsb3d8eyJFbXB0eU1hcGkiOnRydWUsIlYiOiIwLjAuMDAwMCIsIlAiOiJXaW4zMiIsIkFOIjoiTWFpbCIsIldUIjoyfQ%3D%3D%7C0%7C%7C%7C&amp;sdata=0k57SHcnuK%2FwE2PldZWQ%2FXc56H5CBidxJV34i%2F9vmKw%3D&amp;reserved=0" xlink:type="simple">Aanmelden voor bijeenkomsten | Hoogheemraadschap van Schieland en de Krimpenerwaard</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16524</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524</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524</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Participatie-Web-ZM/2.45/xml/MC-DRP-Participatie-Web-ZM.xml</meta:user-defined>
    <meta:user-defined meta:name="OVERHEID.Waterschap/DC.creator">Hoogheemraadschap van Schieland en de Krimpenerwaard</meta:user-defined>
    <meta:user-defined meta:name="OVERHEID.Informatietype/DC.type">officiële publicatie</meta:user-defined>
    <meta:user-defined meta:name="OVERHEIDop.Rubriek/DC.type">participatie</meta:user-defined>
    <meta:user-defined meta:name="OVERHEID.Waterschap/OVERHEID.authority">Hoogheemraadschap van Schieland en de Krimpenerwaard</meta:user-defined>
    <meta:user-defined meta:name="OVERHEID.Waterschap/DCTERMS.publisher">Hoogheemraadschap van Schieland en de Krimpenerwaar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TaxonomieBeleidsagendaDecentraal/OVERHEID.category">Bestuur | Organisatie en beleid</meta:user-defined>
    <dc:language>nl</dc:language>
    <meta:user-defined meta:name="OVERHEIDop.locatietype/OVERHEIDop.gebiedsmarkering">Waterschap</meta:user-defined>
    <meta:user-defined meta:name="DC.title">Denk mee over het Waterbeheerprogramma 2028-2033</meta:user-defined>
    <meta:user-defined meta:name="DCTERMS.W3CDTF/DCTERMS.available">2026-06-25</meta:user-defined>
    <meta:user-defined meta:name="DCTERMS.W3CDTF/OVERHEIDop.jaargang">2026</meta:user-defined>
    <meta:user-defined meta:name="OVERHEIDop.publicationIssue">16524</meta:user-defined>
    <meta:user-defined meta:name="OVERHEIDop.WsbID/DC.identifier">wsb-2026-16524</meta:user-defined>
    <meta:user-defined meta:name="OVERHEIDop.versieInformatie"/>
  </office:meta>
</office:document-meta>
</file>