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5199 voor het aanbrengen van een mantelbuis nabij Koolhovenlaan 102 te Schiphol-Rijk.</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middels een gestuurde boring aanbrengen van één mantelbuis Ø 250 mm binnen een kwetsbaar kwelgebied nabij Koolhovenlaan 102 te Schiphol-Rijk.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text:p>
            <text:p text:style-name="common-al"> U kunt Rijnland tot 5 augustus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462</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462</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462</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5199 voor het aanbrengen van een mantelbuis nabij Koolhovenlaan 102 te Schiphol-Rijk.</meta:user-defined>
    <meta:user-defined meta:name="OVERHEIDop.datumEindeReactietermijn">2026-08-05</meta:user-defined>
    <meta:user-defined meta:name="OVERHEIDop.TilID/OVERHEIDop.terinzageleggingOP">til-2026-24871</meta:user-defined>
    <meta:user-defined meta:name="DCTERMS.W3CDTF/DCTERMS.available">2026-06-25</meta:user-defined>
    <meta:user-defined meta:name="DCTERMS.W3CDTF/OVERHEIDop.jaargang">2026</meta:user-defined>
    <meta:user-defined meta:name="OVERHEIDop.publicationIssue">16462</meta:user-defined>
    <meta:user-defined meta:name="OVERHEIDop.WsbID/DC.identifier">wsb-2026-16462</meta:user-defined>
    <meta:user-defined meta:name="OVERHEIDop.versieInformatie"/>
  </office:meta>
</office:document-meta>
</file>