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242 voorhet aanbrengen van mantelbuizen nabij Leonard Springerlaan 428 te Haarl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twee boogzinkers/boogboringen aanbrengen van mantelbuizen 6x Ø 50 mm en 2x Ø 40 mm binnen de beschermingszone van een regionale kering nabij Leonard Springerlaan 428 te Haarlem.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5 augustus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454</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54</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54</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242 voorhet aanbrengen van mantelbuizen nabij Leonard Springerlaan 428 te Haarlem.</meta:user-defined>
    <meta:user-defined meta:name="OVERHEIDop.datumEindeReactietermijn">2026-08-05</meta:user-defined>
    <meta:user-defined meta:name="OVERHEIDop.TilID/OVERHEIDop.terinzageleggingOP">til-2026-24861</meta:user-defined>
    <meta:user-defined meta:name="DCTERMS.W3CDTF/DCTERMS.available">2026-06-25</meta:user-defined>
    <meta:user-defined meta:name="DCTERMS.W3CDTF/OVERHEIDop.jaargang">2026</meta:user-defined>
    <meta:user-defined meta:name="OVERHEIDop.publicationIssue">16454</meta:user-defined>
    <meta:user-defined meta:name="OVERHEIDop.WsbID/DC.identifier">wsb-2026-16454</meta:user-defined>
    <meta:user-defined meta:name="OVERHEIDop.versieInformatie"/>
  </office:meta>
</office:document-meta>
</file>