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5860 voor diverse werkzaamheden vanaf Hogendijk 4 tot aan de Liemeerbrug te Nieuwveen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text:p>
            <text:p text:style-name="common-al">a. het vervangen van bestrating op de kruin van de waterkering; </text:p>
            <text:p text:style-name="common-al">b. bouwen bij een belangrijk oppervlaktewater; </text:p>
            <text:p text:style-name="common-al">c. graven in de kruin van de waterkering; </text:p>
            <text:p text:style-name="common-al">d. meer dan 3 m3 graven in een waterkering; </text:p>
            <text:p text:style-name="common-al">e. dieper dan 30 cm graven in de kernzone en beschermingszone van de waterkering; </text:p>
            <text:p text:style-name="common-al">f. maaiveld meer dan 50 cm ophogen in een waterkering; </text:p>
            <text:p text:style-name="common-al">g. maaiveld ophogen op de kruin van de waterkering </text:p>
            <text:p text:style-name="common-al">vanaf Hogendijk 4 tot aan de Liemeerbrug te Nieuwveen.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5 augustus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text:p>
            <text:p text:style-name="common-al"/>
            <text:p text:style-name="common-al"> 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text:p>
            <text:p text:style-name="common-al"/>
            <text:p text:style-name="common-al"> 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6448</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448</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448</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15860 voor diverse werkzaamheden vanaf Hogendijk 4 tot aan de Liemeerbrug te Nieuwveen</meta:user-defined>
    <meta:user-defined meta:name="OVERHEIDop.datumEindeReactietermijn">2026-08-05</meta:user-defined>
    <meta:user-defined meta:name="OVERHEIDop.TilID/OVERHEIDop.terinzageleggingOP">til-2026-24850</meta:user-defined>
    <meta:user-defined meta:name="DCTERMS.W3CDTF/DCTERMS.available">2026-06-25</meta:user-defined>
    <meta:user-defined meta:name="DCTERMS.W3CDTF/OVERHEIDop.jaargang">2026</meta:user-defined>
    <meta:user-defined meta:name="OVERHEIDop.publicationIssue">16448</meta:user-defined>
    <meta:user-defined meta:name="OVERHEIDop.WsbID/DC.identifier">wsb-2026-16448</meta:user-defined>
    <meta:user-defined meta:name="OVERHEIDop.versieInformatie"/>
  </office:meta>
</office:document-meta>
</file>