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0990 voor het aanleggen van een dam met duiker en het ter compensatie daarvan graven van oppervlaktewater in een kwetsbaar kwelgebied op Schilkerweg 10 te Ter Aar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aanleggen van een dam met duiker en het ter compensatie daarvan graven van 25 m² oppervlaktewater in een kwetsbaar kwelgebied op Schilkerweg 10 te Ter Aa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text:p>
            <text:p text:style-name="common-al"/>
            <text:p text:style-name="common-al">Bent u het niet eens met de vergunning? </text:p>
            <text:p text:style-name="common-al">U kunt Rijnland tot 31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217</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217</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217</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0990 voor het aanleggen van een dam met duiker en het ter compensatie daarvan graven van oppervlaktewater in een kwetsbaar kwelgebied op Schilkerweg 10 te Ter Aar</meta:user-defined>
    <meta:user-defined meta:name="OVERHEIDop.datumEindeReactietermijn">2026-07-31</meta:user-defined>
    <meta:user-defined meta:name="OVERHEIDop.TilID/OVERHEIDop.terinzageleggingOP">til-2026-24477</meta:user-defined>
    <meta:user-defined meta:name="DCTERMS.W3CDTF/DCTERMS.available">2026-06-23</meta:user-defined>
    <meta:user-defined meta:name="DCTERMS.W3CDTF/OVERHEIDop.jaargang">2026</meta:user-defined>
    <meta:user-defined meta:name="OVERHEIDop.publicationIssue">16217</meta:user-defined>
    <meta:user-defined meta:name="OVERHEIDop.WsbID/DC.identifier">wsb-2026-16217</meta:user-defined>
    <meta:user-defined meta:name="OVERHEIDop.versieInformatie"/>
  </office:meta>
</office:document-meta>
</file>