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Westdijk 26 tot en met 36 te Bunschoten-Spakenburg</text:p>
      <text:section text:name="zakelijke-mededeling_id1-3-2" text:style-name="zakelijke-mededeling">
        <text:section text:name="zakelijke-mededeling-tekst_id1-3-2-1" text:style-name="zakelijke-mededeling-tekst">
          <text:section text:name="tekst_id1-3-2-1-1" text:style-name="tekst">
            <text:p text:style-name="common-al">Waterschap Vallei en Veluwe heeft een vergunning verleend voor werkzaamheden ten behoeve van het herinrichten van het recreatiepark 't Kleine Zeetje, nabij Westdijk 26 tot en met 36 te Bunschoten-Spakenburg. Het gaat om de volgende werkzaamheden:</text:p>
            <text:p text:style-name="common-al">• Het aanpassen van een bestaande op/-afrit in de kernzone en beschermingszone A van een niet verholen waterkering; </text:p>
            <text:p text:style-name="common-al">• Het aanleggen van een verkeersdrempel in de kernzone van een niet verholen waterkering; </text:p>
            <text:p text:style-name="common-al">• Het aanleggen van rioleringen in de beschermingszone A en beschermingszone B van een niet verholen waterkering;</text:p>
            <text:p text:style-name="common-al">• Het plaatsen van lichtmasten in de beschermingszone A van een niet verholen waterkering; </text:p>
            <text:p text:style-name="common-al">• Het aanleggen van verharding (bestrating) in de beschermingszone A van een niet verholen waterkering; en voor</text:p>
            <text:p text:style-name="common-al">• Het aanbrengen van beplanting in de beschermingszone A en beschermingszone B van een niet verholen waterkering.</text:p>
            <text:p text:style-name="common-al"/>
            <text:p text:style-name="common-al">De vergunning is verzonden op 18 juni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23 juni 2026 tot en met 3 augustus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3-0587.</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ons/onze-organisatie/privacy/" xlink:type="simple">https://www.vallei-veluwe.nl/over-ons/onze-organisatie/privacy/</text:a></text:p>
            <text:p text:style-name="tussenkopcur">Vragen</text:p>
            <text:p text:style-name="common-al">Voor meer informatie over de vergunning kunt u contact opnemen met de heer Van Wijngaarden (vergunningverlener) via telefoonnummer: 055 5272 911, optie 1.</text:p>
            <text:p text:style-name="common-al">Voor procedurele vragen kunt u contact opnemen met mevrouw Van Bokhorst (juridisch-administratief medewerker) via telefoonnummer: 055 5272 911, optie 1.</text:p>
            <text:p text:style-name="last-al">Het nummer van de vergunning is Z2026-03-0587/D2026-05-0365</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22 jun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16180</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180</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180</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Waterschap/DC.creator">Waterschap Vallei en Veluwe</meta:user-defined>
    <meta:user-defined meta:name="OVERHEIDop.Rubriek/DC.type">omgevingsvergunning</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3-0587/D2026-05-0365</meta:user-defined>
    <meta:user-defined meta:name="DCTERMS.abstract">Omgevingsvergunning voor een wateractiviteit voor werkzaamheden in het kader van het herinrichten van het recreatiepark 't Kleine Zeetje, nabij Westdijk 26 tot en met 36 te Bunschoten-Spakenburg. </meta:user-defined>
    <dc:language>nl</dc:language>
    <meta:user-defined meta:name="OVERHEIDop.locatietype/OVERHEIDop.gebiedsmarkering">Vlak</meta:user-defined>
    <meta:user-defined meta:name="DC.title">Bekendmaking omgevingsvergunning voor een wateractiviteit nabij Westdijk 26 tot en met 36 te Bunschoten-Spakenburg</meta:user-defined>
    <meta:user-defined meta:name="DCTERMS.W3CDTF/DCTERMS.available">2026-06-22</meta:user-defined>
    <meta:user-defined meta:name="DCTERMS.W3CDTF/OVERHEIDop.jaargang">2026</meta:user-defined>
    <meta:user-defined meta:name="OVERHEIDop.publicationIssue">16180</meta:user-defined>
    <meta:user-defined meta:name="OVERHEIDop.WsbID/DC.identifier">wsb-2026-16180</meta:user-defined>
    <meta:user-defined meta:name="OVERHEIDop.versieInformatie"/>
  </office:meta>
</office:document-meta>
</file>