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1540 voor het realiseren van een aanbouw aan een bestaande woning in de beschermingszone van de regionale waterkering bij Vriezekoop 49 te Leimuiden in de gemeente Kaag en Braass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realiseren van een aanbouw aan een bestaande woning in de beschermingszone van de regionale waterkering bij Vriezekoop 49 te Leimuiden in de gemeente Kaag en Braasse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30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083</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83</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83</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1540 voor het realiseren van een aanbouw aan een bestaande woning in de beschermingszone van de regionale waterkering bij Vriezekoop 49 te Leimuiden in de gemeente Kaag en Braassem.</meta:user-defined>
    <meta:user-defined meta:name="OVERHEIDop.datumEindeReactietermijn">2026-07-30</meta:user-defined>
    <meta:user-defined meta:name="OVERHEIDop.TilID/OVERHEIDop.terinzageleggingOP">til-2026-24265</meta:user-defined>
    <meta:user-defined meta:name="DCTERMS.W3CDTF/DCTERMS.available">2026-06-22</meta:user-defined>
    <meta:user-defined meta:name="DCTERMS.W3CDTF/OVERHEIDop.jaargang">2026</meta:user-defined>
    <meta:user-defined meta:name="OVERHEIDop.publicationIssue">16083</meta:user-defined>
    <meta:user-defined meta:name="OVERHEIDop.WsbID/DC.identifier">wsb-2026-16083</meta:user-defined>
    <meta:user-defined meta:name="OVERHEIDop.versieInformatie"/>
  </office:meta>
</office:document-meta>
</file>