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9206 voor diverse werkzaamheden bij Weteringpad 21 te Woubrugge in de gemeente Kaag en Braasse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text:p>
            <text:p text:style-name="common-al">a. Het (ver)bouwen van een woning met kelder en brug in de kern- en beschermingszone van een regionale waterkering; </text:p>
            <text:p text:style-name="common-al">b. Het graven van een kelder en 1,5 m² overig oppervlaktewater in de kern- en beschermingszone van een regionale waterkering;</text:p>
            <text:p text:style-name="common-al"> c. Het dempen van 1,5 m² overig oppervlaktewater in de kernzone van een regionale waterkering; Een en ander bij Weteringpad 21 te Woubrugge in de gemeente Kaag en Braassem.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30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081</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81</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81</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9206 voor diverse werkzaamheden bij Weteringpad 21 te Woubrugge in de gemeente Kaag en Braassem.</meta:user-defined>
    <meta:user-defined meta:name="OVERHEIDop.datumEindeReactietermijn">2026-07-30</meta:user-defined>
    <meta:user-defined meta:name="OVERHEIDop.TilID/OVERHEIDop.terinzageleggingOP">til-2026-24264</meta:user-defined>
    <meta:user-defined meta:name="DCTERMS.W3CDTF/DCTERMS.available">2026-06-22</meta:user-defined>
    <meta:user-defined meta:name="DCTERMS.W3CDTF/OVERHEIDop.jaargang">2026</meta:user-defined>
    <meta:user-defined meta:name="OVERHEIDop.publicationIssue">16081</meta:user-defined>
    <meta:user-defined meta:name="OVERHEIDop.WsbID/DC.identifier">wsb-2026-16081</meta:user-defined>
    <meta:user-defined meta:name="OVERHEIDop.versieInformatie"/>
  </office:meta>
</office:document-meta>
</file>