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9575 voor diverse werkzaamheden in verband met renovatiewerkzaamheden aan het Sierra 1 platform bij de vliegtuigopstelplaatsen S72, S74 en S77 op de Luchthaven Schiphol in de gemeente Haarlemmermeer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uitvoeren van ontgravingen, het tijdelijk hebben en weer aanvullen van bouwputten en bouwsleuven en het aanbrengen, tijdelijk hebben en weer wegnemen van verticale filters en open bemaling in de deklaag in de bodem dieper dan 1,50 m min maaiveld in een kwetsbaar kwelgebied in de Haarlemmermeerpolder in verband met renovatiewerkzaamheden aan het Sierra 1 platform bij de vliegtuigopstelplaatsen S72, S74 en S77 op de Luchthaven Schiphol in de gemeente Haarlemmer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80</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80</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80</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9575 voor diverse werkzaamheden in verband met renovatiewerkzaamheden aan het Sierra 1 platform bij de vliegtuigopstelplaatsen S72, S74 en S77 op de Luchthaven Schiphol in de gemeente Haarlemmermeer</meta:user-defined>
    <meta:user-defined meta:name="OVERHEIDop.datumEindeReactietermijn">2026-07-30</meta:user-defined>
    <meta:user-defined meta:name="OVERHEIDop.TilID/OVERHEIDop.terinzageleggingOP">til-2026-24259</meta:user-defined>
    <meta:user-defined meta:name="DCTERMS.W3CDTF/DCTERMS.available">2026-06-22</meta:user-defined>
    <meta:user-defined meta:name="DCTERMS.W3CDTF/OVERHEIDop.jaargang">2026</meta:user-defined>
    <meta:user-defined meta:name="OVERHEIDop.publicationIssue">16080</meta:user-defined>
    <meta:user-defined meta:name="OVERHEIDop.WsbID/DC.identifier">wsb-2026-16080</meta:user-defined>
    <meta:user-defined meta:name="OVERHEIDop.versieInformatie"/>
  </office:meta>
</office:document-meta>
</file>