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1995 voor het wijzigen van maatwerkbesluit 482792 ter hoogte van Achterdijk 3 in Rijpwetering in de gemeente Kaag en Braasse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maatwerkvoorschrift met nummer 482792 als volgt te veranderen: </text:p>
            <text:p text:style-name="common-al">I.Uitspraak II, te veranderen in: </text:p>
            <text:p text:style-name="common-al">a. Het maatwerkvoorschrift te verlenen voor het tijdelijk, voor een periode van 22 maanden, dempen van 47 m2 overig oppervlaktewater voor de aanleg van een dam met duiker Ø 600 mm ter hoogte van Achterdijk 3 in Rijpwetering in de gemeente Kaag en Braassem. </text:p>
            <text:p text:style-name="common-al"/>
            <text:p text:style-name="common-al">Uitspraak III, te veranderen in: </text:p>
            <text:p text:style-name="common-al">a. Het maatwerkvoorschrift is geldig tot 15 november 2027. </text:p>
            <text:p text:style-name="common-al"/>
            <text:p text:style-name="common-al">Voorschrift 1 onder Bijzondere voorschriften, te veranderen in: </text:p>
            <text:p text:style-name="common-al">a. De tijdelijke demping dient voor 15 november 2027 verwijderd te zijn en de watergang moet op leggerdiepte worden teruggebracht. </text:p>
            <text:p text:style-name="common-al">De andere voorschriften in de eerder uitgegeven vergunning met nummer 482792 blijven van kracht.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30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077</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77</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77</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1995 voor het wijzigen van maatwerkbesluit 482792 ter hoogte van Achterdijk 3 in Rijpwetering in de gemeente Kaag en Braassem</meta:user-defined>
    <meta:user-defined meta:name="OVERHEIDop.datumEindeReactietermijn">2026-07-30</meta:user-defined>
    <meta:user-defined meta:name="OVERHEIDop.TilID/OVERHEIDop.terinzageleggingOP">til-2026-24254</meta:user-defined>
    <meta:user-defined meta:name="DCTERMS.W3CDTF/DCTERMS.available">2026-06-22</meta:user-defined>
    <meta:user-defined meta:name="DCTERMS.W3CDTF/OVERHEIDop.jaargang">2026</meta:user-defined>
    <meta:user-defined meta:name="OVERHEIDop.publicationIssue">16077</meta:user-defined>
    <meta:user-defined meta:name="OVERHEIDop.WsbID/DC.identifier">wsb-2026-16077</meta:user-defined>
    <meta:user-defined meta:name="OVERHEIDop.versieInformatie"/>
  </office:meta>
</office:document-meta>
</file>