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15244 voor diverse werkzaamheden aan de Hybrideweg 105 te Vijfhuizen in de gemeente Haarlemmermeer</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text:p>
            <text:p text:style-name="common-al">a. Het gedurende 35 weken onttrekken van grondwater doormiddel van open/horizontale bemaling en verticale filters van de deklaag en tussenzandlaag met een debiet van 65 m³ per uur en een maximaal waterbezwaar van 155.300 m³ ter plaatste van Hybrideweg 105 te Vijfhuizen in de gemeente Haarlemmermeer. </text:p>
            <text:p text:style-name="common-al">b. Het uitvoeren van ontgravingen, het tijdelijk hebben en weer aanvullen van een bouwput en het aanbrengen, tijdelijk hebben en weer wegnemen van verticale filterbemaling en/of horizontale drains in de deklaag, en verticale filters in de tussen zandlaag dieper dan 1,50 m min maaiveld in een kwetsbaar kwelgebied in de Haarlemmermeer polder aan de Hybrideweg 105 te Vijfhuizen in de gemeente Haarlemmermeer.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30 juli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6076</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076</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076</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15244 voor diverse werkzaamheden aan de Hybrideweg 105 te Vijfhuizen in de gemeente Haarlemmermeer</meta:user-defined>
    <meta:user-defined meta:name="OVERHEIDop.datumEindeReactietermijn">2026-07-30</meta:user-defined>
    <meta:user-defined meta:name="OVERHEIDop.TilID/OVERHEIDop.terinzageleggingOP">til-2026-24253</meta:user-defined>
    <meta:user-defined meta:name="DCTERMS.W3CDTF/DCTERMS.available">2026-06-22</meta:user-defined>
    <meta:user-defined meta:name="DCTERMS.W3CDTF/OVERHEIDop.jaargang">2026</meta:user-defined>
    <meta:user-defined meta:name="OVERHEIDop.publicationIssue">16076</meta:user-defined>
    <meta:user-defined meta:name="OVERHEIDop.WsbID/DC.identifier">wsb-2026-16076</meta:user-defined>
    <meta:user-defined meta:name="OVERHEIDop.versieInformatie"/>
  </office:meta>
</office:document-meta>
</file>