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3263 voor diverse werkzaamheden ter hoogte van Oosterweg 5 in Leimuiden</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text:p>
            <text:p text:style-name="common-al">a. Het graven van 2.667 m2 oppervlaktewater waarvan een deel belangrijk oppervlaktewater en gedeeltelijk in de beschermingszone van een waterkering; </text:p>
            <text:p text:style-name="common-al">b. Het dempen van 2.291 m2 overig oppervlaktewater en gedeeltelijk in de beschermingszone van een waterkering; </text:p>
            <text:p text:style-name="common-al">c. Het ophogen/voorbelasten met maximaal 4 meter inclusief verticale drainage, in de kern- en beschermingszone van een regionale waterkering; Dit alles ten behoeve van de voorbelastingfase van de ontwikkeling van het bedrijventerrein Drechthoek II, ter hoogte van Oosterweg 5 in Leimuid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75</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5</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5</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3263 voor diverse werkzaamheden ter hoogte van Oosterweg 5 in Leimuiden</meta:user-defined>
    <meta:user-defined meta:name="OVERHEIDop.datumEindeReactietermijn">2026-07-30</meta:user-defined>
    <meta:user-defined meta:name="OVERHEIDop.TilID/OVERHEIDop.terinzageleggingOP">til-2026-24251</meta:user-defined>
    <meta:user-defined meta:name="DCTERMS.W3CDTF/DCTERMS.available">2026-06-22</meta:user-defined>
    <meta:user-defined meta:name="DCTERMS.W3CDTF/OVERHEIDop.jaargang">2026</meta:user-defined>
    <meta:user-defined meta:name="OVERHEIDop.publicationIssue">16075</meta:user-defined>
    <meta:user-defined meta:name="OVERHEIDop.WsbID/DC.identifier">wsb-2026-16075</meta:user-defined>
    <meta:user-defined meta:name="OVERHEIDop.versieInformatie"/>
  </office:meta>
</office:document-meta>
</file>