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3524 voor het uitvoeren van 2 spoelboringen op de locatie Noordeinde 4A in Waddinxveen</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maatwerkvoorschrift voor een wateractiviteit verleend. Rijnland geeft hiermee toestemming voor het uitvoeren van 2 spoelboringen met een diameter van 140 tot 170 mm tot een diepte van maximaal 150 m min maaiveld in kwetsbaar kwelgebied. Een en ander in verband met het installeren van een 2 GBES op de locatie Noordeinde 4A in Waddinxveen.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 </text:p>
            <text:p text:style-name="common-al">U kunt Rijnland tot 29 juli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933</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33</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33</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3524 voor het uitvoeren van 2 spoelboringen op de locatie Noordeinde 4A in Waddinxveen</meta:user-defined>
    <meta:user-defined meta:name="OVERHEIDop.datumEindeReactietermijn">2026-07-29</meta:user-defined>
    <meta:user-defined meta:name="OVERHEIDop.TilID/OVERHEIDop.terinzageleggingOP">til-2026-24029</meta:user-defined>
    <meta:user-defined meta:name="DCTERMS.W3CDTF/DCTERMS.available">2026-06-19</meta:user-defined>
    <meta:user-defined meta:name="DCTERMS.W3CDTF/OVERHEIDop.jaargang">2026</meta:user-defined>
    <meta:user-defined meta:name="OVERHEIDop.publicationIssue">15933</meta:user-defined>
    <meta:user-defined meta:name="OVERHEIDop.WsbID/DC.identifier">wsb-2026-15933</meta:user-defined>
    <meta:user-defined meta:name="OVERHEIDop.versieInformatie"/>
  </office:meta>
</office:document-meta>
</file>