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7489 voor een aanbouw in de kern- en beschermingszone van een regionale waterkering aan de Stompwijkseweg 69 in Stompwijk in de gemeente Leidschendam-Voorburg</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een aanbouw in de kern- en beschermingszone van een regionale waterkering aan de Stompwijkseweg 69 in Stompwijk in de gemeente Leidschendam-Voorburg.</text:p>
            <text:p text:style-name="common-al"/>
            <text:p text:style-name="common-al"> 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9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923</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23</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23</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7489 voor een aanbouw in de kern- en beschermingszone van een regionale waterkering aan de Stompwijkseweg 69 in Stompwijk in de gemeente Leidschendam-Voorburg</meta:user-defined>
    <meta:user-defined meta:name="OVERHEIDop.datumEindeReactietermijn">2026-07-29</meta:user-defined>
    <meta:user-defined meta:name="OVERHEIDop.TilID/OVERHEIDop.terinzageleggingOP">til-2026-24019</meta:user-defined>
    <meta:user-defined meta:name="DCTERMS.W3CDTF/DCTERMS.available">2026-06-19</meta:user-defined>
    <meta:user-defined meta:name="DCTERMS.W3CDTF/OVERHEIDop.jaargang">2026</meta:user-defined>
    <meta:user-defined meta:name="OVERHEIDop.publicationIssue">15923</meta:user-defined>
    <meta:user-defined meta:name="OVERHEIDop.WsbID/DC.identifier">wsb-2026-15923</meta:user-defined>
    <meta:user-defined meta:name="OVERHEIDop.versieInformatie"/>
  </office:meta>
</office:document-meta>
</file>