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23637 voor het plaatsen van damwanden op de Boddens Hosangweg 52 in Woubrugge in de gemeente Kaag en Braassem.</text:p>
      <text:section text:name="zakelijke-mededeling_id1-3-2" text:style-name="zakelijke-mededeling">
        <text:section text:name="zakelijke-mededeling-tekst_id1-3-2-1" text:style-name="zakelijke-mededeling-tekst">
          <text:section text:name="tekst_id1-3-2-1-1" text:style-name="tekst">
            <text:p text:style-name="common-al"> Het hoogheemraadschap van Rijnland (hierna: Rijnland) heeft een omgevingsvergunning voor een wateractiviteit verleend. Rijnland geeft hiermee toestemming voor a. Het plaatsen van een damwand in de beschermingszone van een regionale kering b. Het plaatsen van damwanden in de beschermingszone van belangrijk oppervlaktewater ter plaatse van perceel WBG00 C 2597, op de Boddens Hosangweg 52 in Woubrugge in de gemeente Kaag en Braassem. </text:p>
            <text:p text:style-name="common-al"/>
            <text:p text:style-name="common-al">Waarom publiceert Rijnland dit bericht? </text:p>
            <text:p text:style-name="common-al">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 </text:p>
            <text:p text:style-name="common-al">U kunt Rijnland tot 29 juli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 </text:p>
            <text:p text:style-name="common-al">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 </text:p>
            <text:p text:style-name="common-al">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 </text:p>
            <text:p text:style-name="last-al">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15919</text:span><text:line-break/><text:date style:data-style-name="dag" text:fixed="true" text:date-value="2026-06-19"/><text:line-break/><text:date style:data-style-name="jaar" text:fixed="true" text:date-value="2026-06-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5919</text:span><text:date style:data-style-name="nicedate" text:fixed="true" text:date-value="2026-06-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5919</text:span><text:date style:data-style-name="nicedate" text:fixed="true" text:date-value="2026-06-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8/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23637 voor het plaatsen van damwanden op de Boddens Hosangweg 52 in Woubrugge in de gemeente Kaag en Braassem.</meta:user-defined>
    <meta:user-defined meta:name="OVERHEIDop.datumEindeReactietermijn">2026-07-29</meta:user-defined>
    <meta:user-defined meta:name="OVERHEIDop.TilID/OVERHEIDop.terinzageleggingOP">til-2026-24017</meta:user-defined>
    <meta:user-defined meta:name="DCTERMS.W3CDTF/DCTERMS.available">2026-06-19</meta:user-defined>
    <meta:user-defined meta:name="DCTERMS.W3CDTF/OVERHEIDop.jaargang">2026</meta:user-defined>
    <meta:user-defined meta:name="OVERHEIDop.publicationIssue">15919</meta:user-defined>
    <meta:user-defined meta:name="OVERHEIDop.WsbID/DC.identifier">wsb-2026-15919</meta:user-defined>
    <meta:user-defined meta:name="OVERHEIDop.versieInformatie"/>
  </office:meta>
</office:document-meta>
</file>