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3186 voor diverse werkzaamheden in het kader van groot onderhoud van de Oostbaan op de Luchthaven Schiphol.</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uitvoeren van vier gestuurde boringen, het leggen en hebben van vier mantelbuizen HPE Ø 160 mm PE 100 SDR 11 op een diepte van hartlijn boring NAP -15,0 meter en het daarin doorvoeren van kabels in de bodem in een kwelgevoelig gebied in de Haarlemmermeerpolder in het kader van groot onderhoud van de Oostbaan op de Luchthaven Schiphol.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9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916</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16</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16</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3186 voor diverse werkzaamheden in het kader van groot onderhoud van de Oostbaan op de Luchthaven Schiphol.</meta:user-defined>
    <meta:user-defined meta:name="OVERHEIDop.datumEindeReactietermijn">2026-07-29</meta:user-defined>
    <meta:user-defined meta:name="OVERHEIDop.TilID/OVERHEIDop.terinzageleggingOP">til-2026-24012</meta:user-defined>
    <meta:user-defined meta:name="DCTERMS.W3CDTF/DCTERMS.available">2026-06-19</meta:user-defined>
    <meta:user-defined meta:name="DCTERMS.W3CDTF/OVERHEIDop.jaargang">2026</meta:user-defined>
    <meta:user-defined meta:name="OVERHEIDop.publicationIssue">15916</meta:user-defined>
    <meta:user-defined meta:name="OVERHEIDop.WsbID/DC.identifier">wsb-2026-15916</meta:user-defined>
    <meta:user-defined meta:name="OVERHEIDop.versieInformatie"/>
  </office:meta>
</office:document-meta>
</file>