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leggen van een leiding ter hoogte van Violierenweg 16b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26023, verzenddatum 16 juni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aanleggen van een leiding middels een boring onderlangs een hoofdwatergang ter hoogte van Violierenweg 16 b te Bleiswijk, gemeente Lansingerlan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5802</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802</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802</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080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aanleggen van een leiding ter hoogte van Violierenweg 16b in Bleiswijk.</meta:user-defined>
    <meta:user-defined meta:name="DCTERMS.W3CDTF/DCTERMS.available">2026-06-18</meta:user-defined>
    <meta:user-defined meta:name="DCTERMS.W3CDTF/OVERHEIDop.jaargang">2026</meta:user-defined>
    <meta:user-defined meta:name="OVERHEIDop.publicationIssue">15802</meta:user-defined>
    <meta:user-defined meta:name="OVERHEIDop.WsbID/DC.identifier">wsb-2026-15802</meta:user-defined>
    <meta:user-defined meta:name="OVERHEIDop.versieInformatie"/>
  </office:meta>
</office:document-meta>
</file>