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6378 voor het ontwikkelen van bedrijventerrein waarbij sprake is van alternatieve waterberging op Industrieweg 1c te Zoeterwoude</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ontwikkelen van bedrijventerrein waarbij sprake is van alternatieve waterberging op Industrieweg 1c te Zoeterwoude.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8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text:p>
            <text:p text:style-name="common-al"/>
            <text:p text:style-name="common-al"> 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737</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737</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737</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6378 voor het ontwikkelen van bedrijventerrein waarbij sprake is van alternatieve waterberging op Industrieweg 1c te Zoeterwoude</meta:user-defined>
    <meta:user-defined meta:name="OVERHEIDop.datumEindeReactietermijn">2026-07-28</meta:user-defined>
    <meta:user-defined meta:name="OVERHEIDop.TilID/OVERHEIDop.terinzageleggingOP">til-2026-23759</meta:user-defined>
    <meta:user-defined meta:name="DCTERMS.W3CDTF/DCTERMS.available">2026-06-18</meta:user-defined>
    <meta:user-defined meta:name="DCTERMS.W3CDTF/OVERHEIDop.jaargang">2026</meta:user-defined>
    <meta:user-defined meta:name="OVERHEIDop.publicationIssue">15737</meta:user-defined>
    <meta:user-defined meta:name="OVERHEIDop.WsbID/DC.identifier">wsb-2026-15737</meta:user-defined>
    <meta:user-defined meta:name="OVERHEIDop.versieInformatie"/>
  </office:meta>
</office:document-meta>
</file>