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0238 voor het vervangen van een waterleiding in de kern- en beschermingszone van de waterkering vanaf Blekersingel 1 tot Fluwelensingel 106 in Gouda</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vervangen van een ø110 mm en ø200 mm waterleiding (2,2 bar) in de kern- en beschermingszone van de waterkering vanaf Blekersingel 1 tot Fluwelensingel 106 in Gouda.</text:p>
            <text:p text:style-name="common-al"/>
            <text:p text:style-name="common-al"> 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28 juli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5735</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735</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735</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0238 voor het vervangen van een waterleiding in de kern- en beschermingszone van de waterkering vanaf Blekersingel 1 tot Fluwelensingel 106 in Gouda</meta:user-defined>
    <meta:user-defined meta:name="OVERHEIDop.datumEindeReactietermijn">2026-07-28</meta:user-defined>
    <meta:user-defined meta:name="OVERHEIDop.TilID/OVERHEIDop.terinzageleggingOP">til-2026-23756</meta:user-defined>
    <meta:user-defined meta:name="DCTERMS.W3CDTF/DCTERMS.available">2026-06-18</meta:user-defined>
    <meta:user-defined meta:name="DCTERMS.W3CDTF/OVERHEIDop.jaargang">2026</meta:user-defined>
    <meta:user-defined meta:name="OVERHEIDop.publicationIssue">15735</meta:user-defined>
    <meta:user-defined meta:name="OVERHEIDop.WsbID/DC.identifier">wsb-2026-15735</meta:user-defined>
    <meta:user-defined meta:name="OVERHEIDop.versieInformatie"/>
  </office:meta>
</office:document-meta>
</file>