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4518 voor het plaatsen van een dam met duiker in de kernzone van belangrijk oppervlaktewater tussen percelen A3139 en A9625 te Ter Aar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plaatsen van een dam met duiker (14 m2) in de kernzone van belangrijk oppervlaktewater tussen percelen A3139 en A9625 te Ter Aa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8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 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732</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2</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32</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Perceel</meta:user-defined>
    <meta:user-defined meta:name="DC.title">Publicatie Toestemming 514518 voor het plaatsen van een dam met duiker in de kernzone van belangrijk oppervlaktewater tussen percelen A3139 en A9625 te Ter Aar</meta:user-defined>
    <meta:user-defined meta:name="OVERHEIDop.datumEindeReactietermijn">2026-07-28</meta:user-defined>
    <meta:user-defined meta:name="OVERHEIDop.TilID/OVERHEIDop.terinzageleggingOP">til-2026-23752</meta:user-defined>
    <meta:user-defined meta:name="DCTERMS.W3CDTF/DCTERMS.available">2026-06-18</meta:user-defined>
    <meta:user-defined meta:name="DCTERMS.W3CDTF/OVERHEIDop.jaargang">2026</meta:user-defined>
    <meta:user-defined meta:name="OVERHEIDop.publicationIssue">15732</meta:user-defined>
    <meta:user-defined meta:name="OVERHEIDop.WsbID/DC.identifier">wsb-2026-15732</meta:user-defined>
    <meta:user-defined meta:name="OVERHEIDop.versieInformatie"/>
  </office:meta>
</office:document-meta>
</file>