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0547 voor het aanleggen van een dam met duiker en het ter compensatie graven van belangrijk oppervlaktewater ter plaatse van Achterwillenseweg 31-31A in Gouda.</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text:p>
            <text:p text:style-name="common-al">a. Het aanleggen van een dam met duiker Ø 1000 mm, lengte 6 meter, in een belangrijke watergang ter plaatse van Achterwillenseweg 31-31A in Gouda. </text:p>
            <text:p text:style-name="common-al">b. Het ter compensatie graven van 22 m2 belangrijk oppervlaktewater ter plaatse van Achterwillenseweg 31-31A in Gouda.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24 juli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text:p>
            <text:p text:style-name="last-al"> 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15372</text:span><text:line-break/><text:date style:data-style-name="dag" text:fixed="true" text:date-value="2026-06-15"/><text:line-break/><text:date style:data-style-name="jaar" text:fixed="true" text:date-value="2026-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372</text:span><text:date style:data-style-name="nicedate" text:fixed="true" text:date-value="2026-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372</text:span><text:date style:data-style-name="nicedate" text:fixed="true" text:date-value="2026-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0547 voor het aanleggen van een dam met duiker en het ter compensatie graven van belangrijk oppervlaktewater ter plaatse van Achterwillenseweg 31-31A in Gouda.</meta:user-defined>
    <meta:user-defined meta:name="OVERHEIDop.datumEindeReactietermijn">2026-07-24</meta:user-defined>
    <meta:user-defined meta:name="OVERHEIDop.TilID/OVERHEIDop.terinzageleggingOP">til-2026-23064</meta:user-defined>
    <meta:user-defined meta:name="DCTERMS.W3CDTF/DCTERMS.available">2026-06-15</meta:user-defined>
    <meta:user-defined meta:name="DCTERMS.W3CDTF/OVERHEIDop.jaargang">2026</meta:user-defined>
    <meta:user-defined meta:name="OVERHEIDop.publicationIssue">15372</meta:user-defined>
    <meta:user-defined meta:name="OVERHEIDop.WsbID/DC.identifier">wsb-2026-15372</meta:user-defined>
    <meta:user-defined meta:name="OVERHEIDop.versieInformatie"/>
  </office:meta>
</office:document-meta>
</file>