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18081 voor het dempen van overig oppervlakterwater ter hoogte van Zuidwijk 27A in Boskoop.</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dempen van 900 m2 overig oppervlakterwater ter hoogte van Zuidwijk 27A in Boskoop.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24 juli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 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15362</text:span><text:line-break/><text:date style:data-style-name="dag" text:fixed="true" text:date-value="2026-06-15"/><text:line-break/><text:date style:data-style-name="jaar" text:fixed="true" text:date-value="2026-06-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62</text:span><text:date style:data-style-name="nicedate" text:fixed="true" text:date-value="2026-06-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5362</text:span><text:date style:data-style-name="nicedate" text:fixed="true" text:date-value="2026-06-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8/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18081 voor het dempen van overig oppervlakterwater ter hoogte van Zuidwijk 27A in Boskoop.</meta:user-defined>
    <meta:user-defined meta:name="OVERHEIDop.datumEindeReactietermijn">2026-07-24</meta:user-defined>
    <meta:user-defined meta:name="OVERHEIDop.TilID/OVERHEIDop.terinzageleggingOP">til-2026-23056</meta:user-defined>
    <meta:user-defined meta:name="DCTERMS.W3CDTF/DCTERMS.available">2026-06-15</meta:user-defined>
    <meta:user-defined meta:name="DCTERMS.W3CDTF/OVERHEIDop.jaargang">2026</meta:user-defined>
    <meta:user-defined meta:name="OVERHEIDop.publicationIssue">15362</meta:user-defined>
    <meta:user-defined meta:name="OVERHEIDop.WsbID/DC.identifier">wsb-2026-15362</meta:user-defined>
    <meta:user-defined meta:name="OVERHEIDop.versieInformatie"/>
  </office:meta>
</office:document-meta>
</file>