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3135 voor het verwijderen en aanbrengen van een gasleiding nabij Krugerlaan 2 te Gouda.</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iddels een open ontgraving verwijderen en aanbrengen van een PE100 SDR11 0,1 bar gasleiding Ø 200 mm binnen de kern- en beschermingszone van een regionale kering nabij Krugerlaan 2 te Gouda.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U kunt Rijnland tot 24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338</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38</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38</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3135 voor het verwijderen en aanbrengen van een gasleiding nabij Krugerlaan 2 te Gouda.</meta:user-defined>
    <meta:user-defined meta:name="OVERHEIDop.datumEindeReactietermijn">2026-07-24</meta:user-defined>
    <meta:user-defined meta:name="OVERHEIDop.TilID/OVERHEIDop.terinzageleggingOP">til-2026-23004</meta:user-defined>
    <meta:user-defined meta:name="DCTERMS.W3CDTF/DCTERMS.available">2026-06-15</meta:user-defined>
    <meta:user-defined meta:name="DCTERMS.W3CDTF/OVERHEIDop.jaargang">2026</meta:user-defined>
    <meta:user-defined meta:name="OVERHEIDop.publicationIssue">15338</meta:user-defined>
    <meta:user-defined meta:name="OVERHEIDop.WsbID/DC.identifier">wsb-2026-15338</meta:user-defined>
    <meta:user-defined meta:name="OVERHEIDop.versieInformatie"/>
  </office:meta>
</office:document-meta>
</file>