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9-3-1-1">
      <style:table-column-properties style:rel-column-width="15*"/>
    </style:style>
    <style:style style:family="table-column" style:parent-style-name="colspec" style:name="id1-3-2-2-9-3-1-2">
      <style:table-column-properties style:rel-column-width="12*"/>
    </style:style>
    <style:style style:family="table-column" style:parent-style-name="colspec" style:name="id1-3-2-2-9-3-1-3">
      <style:table-column-properties style:rel-column-width="14*"/>
    </style:style>
    <style:style style:family="table-column" style:parent-style-name="colspec" style:name="id1-3-2-2-9-3-1-4">
      <style:table-column-properties style:rel-column-width="21*"/>
    </style:style>
    <style:style style:family="table-column" style:parent-style-name="colspec" style:name="id1-3-2-2-9-3-1-5">
      <style:table-column-properties style:rel-column-width="9*"/>
    </style:style>
    <style:style style:family="table-column" style:parent-style-name="colspec" style:name="id1-3-2-2-9-3-1-6">
      <style:table-column-properties style:rel-column-width="20*"/>
    </style:style>
    <style:style style:family="table-column" style:parent-style-name="colspec" style:name="id1-3-2-2-9-3-1-7">
      <style:table-column-properties style:rel-column-width="6*"/>
    </style:style>
    <style:style style:family="table-column" style:parent-style-name="colspec" style:name="id1-3-2-2-9-3-1-8">
      <style:table-column-properties style:rel-column-width="6*"/>
    </style:style>
  </office:automatic-styles>
  <office:body>
    <office:text>
      <text:p text:style-name="new_page_staatscourant"/>
      <text:p text:style-name="single-kop-titel">Reglement van orde voor de vergaderingen van de commissies van het Waterschap Amstel, Gooi en Vecht 2026 </text:p>
      <text:section text:name="regeling_id1-3-2" text:style-name="regeling">
        <text:section text:name="aanhef_id1-3-2-1" text:style-name="aanhef">
          <text:section text:name="preambule_id1-3-2-1-1" text:style-name="preambule">
            <text:p text:style-name="al">Het algemeen bestuur van het Waterschap AGV;</text:p>
            <text:p text:style-name="al"/>
            <text:p text:style-name="al">gelezen het voorstel van de Stuurgroep professionalisering van het Algemeen bestuur;</text:p>
            <text:p text:style-name="al"/>
            <text:p text:style-name="al">gelet op artikel 77 van de Waterschapswet;</text:p>
            <text:p text:style-name="al"/>
            <text:p text:style-name="al">gezien het advies van de commissie Middelen van 26 maart 2026;</text:p>
            <text:p text:style-name="al"/>
            <text:p text:style-name="al">besluit vast te stellen:</text:p>
            <text:p text:style-name="al"/>
            <text:p text:style-name="al"> het Reglement van orde voor de vergaderingen van de commissies van het Waterschap Amstel, Gooi en Vecht 2026;</text:p>
            <text:p text:style-name="al"/>
            <text:p text:style-name="al"/>
          </text:section>
        </text:section>
        <text:section text:name="regeling-tekst_id1-3-2-2" text:style-name="regeling-tekst">
          <text:section text:name="hoofdstuk_id1-3-2-2-1" text:style-name="hoofdstuk">
            <text:p text:style-name="hoofdstuk_kop"><text:span text:style-name="label">Hoofdstuk</text:span> <text:span text:style-name="nr"/> I. Algemene bepalingen </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Begripsbepalingen</text:p>
              <text:p text:style-name="al">In dit reglement wordt verstaan onder: </text:p>
              <text:p text:style-name="al"/>
              <text:p text:style-name="al">a) algemeen bestuur (AB): het algemeen bestuur van het Waterschap Amstel, Gooi en Vecht; </text:p>
              <text:p text:style-name="al">b) amendement: voorstel tot wijziging van een ontwerpverordening of ontwerpbesluit, naar de vorm geschikt om daarin direct te worden opgenomen; </text:p>
              <text:p text:style-name="al">c) commissie: vaste commissie voor advies, ingesteld door het algemeen bestuur; </text:p>
              <text:p text:style-name="al">d) commissielid: een lid van de commissie dat geen lid is van het algemeen bestuur en dat op voordracht van een fractie door het algemeen bestuur als zodanig wordt benoemd en ontslagen; </text:p>
              <text:p text:style-name="al">e) dagelijks bestuur (DB): het dagelijks bestuur van het Waterschap Amstel, Gooi en Vecht; </text:p>
              <text:p text:style-name="al">f) dijkgraaf: de voorzitter van het algemeen bestuur en dagelijks bestuur; </text:p>
              <text:p text:style-name="al">g) fractie: de leden van het algemeen bestuur die door het stembureau op dezelfde kandidatenlijst verkozen zijn verklaard, alsmede de leden van de geborgde zetels per groepering; </text:p>
              <text:p text:style-name="al">h) fractieondersteuner: een ondersteuner van de fractie dat geen lid is van een commissie of algemeen bestuur en op voordracht van een fractie door de dijkgraaf als zodanig wordt benoemd en ontslagen; </text:p>
              <text:p text:style-name="al">i) fractievoorzitter: voorzitter van een fractie; </text:p>
              <text:p text:style-name="al">j) fractievoorzittersoverleg: overleg van fractievoorzitters; </text:p>
              <text:p text:style-name="al">k) initiatiefvoorstel: een voorstel voor een verordening of een ander voorstel ingediend door een AB-lid; </text:p>
              <text:p text:style-name="al">l) griffier: de griffier staat, onder verantwoordelijkheid van de secretaris, het algemeen bestuur en de door het algemeen bestuur ingestelde commissies bij de uitoefening van hun taak terzijde; </text:p>
              <text:p text:style-name="al">m) interpellatie: vraag om inlichtingen in een vergadering van het algemeen bestuur over een punt van algemeen Waterschapsbelang; </text:p>
              <text:p text:style-name="al">n) interruptie: korte directe onderbreking van een spreker voor het plaatsen van een opmerking of het stellen van een vraag; </text:p>
              <text:p text:style-name="al">o) langetermijnagenda (LTA): een lijst van het DB die wordt aangeleverd waar alle te behandelen onderwerpen op staan die besproken dan wel behandeld kunnen worden in een commissie dan wel in een AB vergadering.</text:p>
              <text:p text:style-name="al">p) motie: korte en gemotiveerde verklaring over een onderwerp waardoor een oordeel, wens of verzoek wordt uitgesproken; </text:p>
              <text:p text:style-name="al">q) presidium: de vijf AB leden die zijn benoemd als lid van het presidium zoals bedoeld in artikel 2 van het Reglement van orde van het Algemeen bestuur 2026 van het Waterschap Amstel, Gooi en Vecht.</text:p>
              <text:p text:style-name="al">r) reglement: Reglement van orde voor de vergaderingen van de commissies van het Waterschap Amstel, Gooi en Vecht 2026. </text:p>
              <text:p text:style-name="al">s) secretaris (SD): de secretaris-directeur of de door het dagelijks bestuur daartoe aangewezen plaatsvervangend secretaris; </text:p>
              <text:p text:style-name="al">t) subamendement: voorstel tot wijziging van een aanhangig amendement, naar de vorm geschikt om direct te worden opgenomen in het amendement, waarop het betrekking heeft; </text:p>
              <text:p text:style-name="al">u) voorstel van orde: voorstel betreffende de orde van de vergadering; </text:p>
              <text:p text:style-name="al">v) voorzitter van de commissie: een AB-lid die uit het midden van het presidium is aangewezen als commissievoorzitter dan wel de plaatsvervangend commissievoorzitter; </text:p>
              <text:p text:style-name="al">w) waterschap: Waterschap Amstel, Gooi en Vecht.</text:p>
              <text:p text:style-name="al"/>
            </text:section>
            <text:section text:name="artikel_id1-3-2-2-1-4" text:style-name="artikel">
              <text:p text:style-name="artikel_kop_titel"><text:span text:style-name="artikel_kop_label">Artikel</text:span> <text:span text:style-name="artikel_kop_nr">2.</text:span> Instelling commissies</text:p>
              <text:p text:style-name="al">Er zijn ten minste twee commissies van advies ten behoeve van het dagelijks bestuur. Het AB beslist over het aantal en de indeling van de commissies. </text:p>
              <text:p text:style-name="al"/>
            </text:section>
            <text:section text:name="artikel_id1-3-2-2-1-5" text:style-name="artikel">
              <text:p text:style-name="artikel_kop_titel"><text:span text:style-name="artikel_kop_label">Artikel</text:span> <text:span text:style-name="artikel_kop_nr">3.</text:span> Taak en werkterrein commissie </text:p>
              <text:p text:style-name="al">1. De commissies dienen het dagelijks bestuur van advies over alle beeldvormende en oordeelsvormende onderwerpen die aan het algemeen bestuur ter besluitvorming worden voorgelegd. </text:p>
              <text:p text:style-name="al">2. De commissies staan het dagelijks bestuur – desgevraagd of uit eigen beweging – bij in de uitoefening van zijn taak. </text:p>
              <text:p text:style-name="al"/>
            </text:section>
            <text:section text:name="artikel_id1-3-2-2-1-6" text:style-name="artikel">
              <text:p text:style-name="artikel_kop_titel"><text:span text:style-name="artikel_kop_label">Artikel</text:span> <text:span text:style-name="artikel_kop_nr">4.</text:span> Samenstelling commissie </text:p>
              <text:p text:style-name="al">1. Alle leden van het algemeen bestuur en de commissieleden hebben, gegroepeerd in de fracties waaruit het algemeen bestuur bestaat, zitting in de commissies zoals aangegeven in artikel 2. </text:p>
              <text:p text:style-name="al">2. Voor elke commissie wordt, uit het midden van het presidium, een commissievoorzitter benoemd.</text:p>
              <text:p text:style-name="al">3. De dijkgraaf is bevoegd aan de vergaderingen van de commissies deel te nemen. </text:p>
              <text:p text:style-name="al">4. De leden van het algemeen bestuur, het dagelijks bestuur en de dijkgraaf hebben in de vergaderingen van de commissies een raadgevende stem.</text:p>
              <text:p text:style-name="al"/>
            </text:section>
            <text:section text:name="artikel_id1-3-2-2-1-7" text:style-name="artikel">
              <text:p text:style-name="artikel_kop_titel"><text:span text:style-name="artikel_kop_label">Artikel</text:span> <text:span text:style-name="artikel_kop_nr">5.</text:span> Commissielidmaatschap </text:p>
              <text:p text:style-name="al">1. Elke fractie is bevoegd maximaal twee commissieleden aan het algemeen bestuur ter benoeming voor te dragen, die kunnen deelnemen aan de vergaderingen van de commissies en daarin, namens de fractie die hen heeft benoemd, het woord kunnen voeren.</text:p>
              <text:p text:style-name="al">2. Teneinde voor benoeming tot commissielid in aanmerking te komen dient de persoon in kwestie: </text:p>
              <text:p text:style-name="al">a. te voldoen aan de eisen die in het algemeen gesteld worden aan het lidmaatschap van het algemeen bestuur; </text:p>
              <text:p text:style-name="al">b. bij voorkeur voor te komen op de lijst die door de belangengroepering waartoe de fractie behoort, is ingediend ten behoeve van de verkiezingen. De commissie voor de geloofsbrieven onderzoekt de geloofsbrieven en de daarbij behorende stukken van het te benoemen commissielid. </text:p>
              <text:p text:style-name="al">3. Indien de voorgedragen kandidaat niet op de in het tweede lid onder b bedoelde lijst voorkomt of het een fractie van één der geborgde zetels betreft, moet de persoon in kwestie worden voorgedragen met instemming van de belangengroepering waartoe de fractie behoort of met instemming van de organisatie die de vertegenwoordiger(s) van de betreffende categorie geborgde zetels benoemt. </text:p>
              <text:p text:style-name="al">4. Alvorens zijn functie te kunnen uitoefenen legt het commissielid in de vergadering van het algemeen bestuur waarin over diens benoeming wordt beslist de voorgeschreven eed of verklaring en belofte af. </text:p>
              <text:p text:style-name="al"/>
            </text:section>
            <text:section text:name="artikel_id1-3-2-2-1-8" text:style-name="artikel">
              <text:p text:style-name="artikel_kop_titel"><text:span text:style-name="artikel_kop_label">Artikel</text:span> <text:span text:style-name="artikel_kop_nr">6.</text:span> Zittingsduur en vacatures</text:p>
              <text:p text:style-name="al">1. Deelname van AB leden die zitting hebben in een commissie is onverbrekelijk verbonden met en begint en eindigt tegelijk met dat lidmaatschap. </text:p>
              <text:p text:style-name="al">2. Het lidmaatschap van een commissielid begint na het moment van beëdiging en eindigt van rechtswege op het tijdstip na verkiezingen dat het nieuwe algemeen bestuur aantreedt. </text:p>
              <text:p text:style-name="al">3. Een commissielid en voorzitter kunnen te allen tijde ontslag nemen. Zij doen daarvan schriftelijk mededeling aan het AB.</text:p>
              <text:p text:style-name="al">4. Als door overlijden of ontslag een vacature ontstaat, beslist het AB zo spoedig mogelijk over de vervulling daarvan.</text:p>
              <text:p text:style-name="al">5. Het lidmaatschap van commissieleden, benoemd op voordracht van een fractie die niet langer vertegenwoordigd is in het AB, vervalt van rechtswege.</text:p>
              <text:p text:style-name="al"/>
            </text:section>
            <text:section text:name="artikel_id1-3-2-2-1-9" text:style-name="artikel">
              <text:p text:style-name="artikel_kop_titel"><text:span text:style-name="artikel_kop_label">Artikel</text:span> <text:span text:style-name="artikel_kop_nr">7.</text:span> De commissiegriffier</text:p>
              <text:p text:style-name="al">1. De griffier wijst ter ondersteuning van iedere commissie een op de griffie werkzame medewerker of, in samenspraak met de secretaris, een niet op de griffie werkzame medewerker aan als commissiegriffier.</text:p>
              <text:p text:style-name="al">2. Een commissiegriffier of de griffier is aanwezig in commissievergaderingen.</text:p>
              <text:p text:style-name="al">3. Bij verhindering of afwezigheid wordt de commissiegriffier vervangen door de griffier of, in samenspraak met de secretaris, een niet op de griffie werkzame medewerker.</text:p>
              <text:p text:style-name="al">4. Een commissiegriffier kan op uitnodiging van de commissievoorzitter aan beraadslagingen in vergaderingen deelnemen.</text:p>
              <text:p text:style-name="al"/>
            </text:section>
            <text:section text:name="artikel_id1-3-2-2-1-10" text:style-name="artikel">
              <text:p text:style-name="artikel_kop_titel"><text:span text:style-name="artikel_kop_label">Artikel</text:span> <text:span text:style-name="artikel_kop_nr">8.</text:span> Ondersteuning en ambtelijke bijstand van de commissie </text:p>
              <text:p text:style-name="al">1. Het dagelijks bestuur regelt via de secretaris en griffier de ondersteuning van de commissie. </text:p>
              <text:p text:style-name="al">2. Het dagelijks bestuur kan bij uitzondering medewerkers van het Waterschap uitnodigen in de vergadering van de commissie ondersteuning te bieden bij het beantwoorden van bij de leden levende vragen.</text:p>
              <text:p text:style-name="al"/>
            </text:section>
            <text:p text:style-name="hoofdstuk_bottom"/>
          </text:section>
          <text:section text:name="hoofdstuk_id1-3-2-2-2" text:style-name="hoofdstuk">
            <text:p text:style-name="hoofdstuk_kop"><text:span text:style-name="label">Hoofdstuk</text:span> <text:span text:style-name="nr"/> II. Benoeming van nieuwe leden</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9.</text:span> Onderzoek geloofsbrieven; beëdiging nieuwe commissieleden</text:p>
              <text:p text:style-name="al">1. Er is een commissie voor de geloofsbrieven die belast is met het onderzoek van de geloofsbrieven en de daarbij behorende stukken van de nieuw te benoemen commissieleden. </text:p>
              <text:p text:style-name="al">2. De commissie voor de geloofsbrieven bestaat uit drie door de voorzitter uit de leden van het algemeen bestuur aan te wijzen leden. De benoeming van de leden geschiedt telkens na de opening van de eerste vergadering van een zittingsperiode voor de duur van die periode. </text:p>
              <text:p text:style-name="al">3. De commissie voor de geloofsbrieven wordt bijgestaan door de griffier of een door deze aan te wijzen ambtenaar. </text:p>
              <text:p text:style-name="al">4. De commissie voor de geloofsbrieven brengt na haar onderzoek van de geloofsbrieven verslag uit aan het algemeen bestuur en doet daarbij een voorstel voor een besluit met inachtneming van artikel V4 van de Kieswet. In het verslag wordt ook melding gemaakt van een minderheidsstandpunt. </text:p>
              <text:p text:style-name="al">5. Het algemeen bestuur beslist terstond over de toelating van de benoeming van commissieleden, tenzij wegens onvolledigheid of onduidelijkheid van de stukken tot verdaging wordt besloten. </text:p>
              <text:p text:style-name="al">6. Na benoeming en toelating van een commissielid door het AB, legt het commissielid de voorgeschreven eed of verklaring en belofte af in handen van de voorzitter van het AB. </text:p>
              <text:p text:style-name="al"/>
            </text:section>
            <text:p text:style-name="hoofdstuk_bottom"/>
          </text:section>
          <text:section text:name="hoofdstuk_id1-3-2-2-3" text:style-name="hoofdstuk">
            <text:p text:style-name="hoofdstuk_kop"><text:span text:style-name="label">Hoofdstuk</text:span> <text:span text:style-name="nr"/> III. De vergaderingen</text:p>
            <text:section text:name="artikel_id1-3-2-2-3-2" text:style-name="artikel">
              <text:p text:style-name="artikel_kop_titel"><text:span text:style-name="artikel_kop_label"/> <text:span text:style-name="artikel_kop_nr"/> </text:p>
              <text:p text:style-name="al"/>
            </text:section>
            <text:section text:name="paragraaf_id1-3-2-2-3-3" text:style-name="paragraaf">
              <text:p text:style-name="paragraaf_kop"><text:span text:style-name="label">Paragraaf</text:span> <text:span text:style-name="nr">1.</text:span> Algemene bepalingen</text:p>
              <text:section text:name="structuurtekst_id1-3-2-2-3-3-2" text:style-name="structuurtekst">
                <text:p text:style-name="al"/>
              </text:section>
              <text:section text:name="artikel_id1-3-2-2-3-3-3" text:style-name="artikel">
                <text:p text:style-name="artikel_kop_titel"><text:span text:style-name="artikel_kop_label">Artikel</text:span> <text:span text:style-name="artikel_kop_nr">10.</text:span> De voorzitter van de commissie </text:p>
                <text:p text:style-name="al">De voorzitter van de commissie is belast met: </text:p>
                <text:p text:style-name="al">a. het leiden van de vergadering van de commissie; </text:p>
                <text:p text:style-name="al">b. het handhaven van de orde tijdens die vergadering; </text:p>
                <text:p text:style-name="al">c. het doen naleven van dit reglement; </text:p>
                <text:p text:style-name="al">d. het bevorderen van het bestuurlijke gesprek door, indien mogelijk, technische vragen buiten de orde van de vergadering te verklaren en door het onderling debat te stimuleren.</text:p>
                <text:p text:style-name="al"/>
              </text:section>
              <text:section text:name="artikel_id1-3-2-2-3-3-4" text:style-name="artikel">
                <text:p text:style-name="artikel_kop_titel"><text:span text:style-name="artikel_kop_label">Artikel</text:span> <text:span text:style-name="artikel_kop_nr">11.</text:span> De secretaris</text:p>
                <text:p text:style-name="al">De secretaris kan in elke commissievergadering aanwezig zijn.</text:p>
                <text:p text:style-name="al"/>
              </text:section>
              <text:section text:name="artikel_id1-3-2-2-3-3-5" text:style-name="artikel">
                <text:p text:style-name="artikel_kop_titel"><text:span text:style-name="artikel_kop_label">Artikel</text:span> <text:span text:style-name="artikel_kop_nr">12.</text:span> Fracties</text:p>
                <text:p text:style-name="al">Een fractie voert bij de commissie als naam de aanduiding die boven de kandidatenlijst bij de verkiezingen was geplaatst, respectievelijk de naam “Ongebouwd” of ”Natuurterreinen”. </text:p>
                <text:p text:style-name="al"/>
              </text:section>
            </text:section>
            <text:section text:name="paragraaf_id1-3-2-2-3-4" text:style-name="paragraaf">
              <text:p text:style-name="paragraaf_kop"><text:span text:style-name="label">Paragraaf</text:span> <text:span text:style-name="nr">2.</text:span> Soort commissievergaderingen, tijdstip van vergaderen, voorbereidingen</text:p>
              <text:section text:name="structuurtekst_id1-3-2-2-3-4-2" text:style-name="structuurtekst">
                <text:p text:style-name="al"/>
              </text:section>
              <text:section text:name="artikel_id1-3-2-2-3-4-3" text:style-name="artikel">
                <text:p text:style-name="artikel_kop_titel"><text:span text:style-name="artikel_kop_label">Artikel</text:span> <text:span text:style-name="artikel_kop_nr">13.</text:span> Doelen en vormgeving commissievergaderingen </text:p>
                <text:p text:style-name="al">1. Commissievergaderingen vinden plaats ten behoeve van beeldvorming en oordeelsvorming.</text:p>
                <text:p text:style-name="al">2. Vergaderingen ten behoeve van beeldvorming zijn strategische sessies, informatieve sessies, dialoogsessies, benen op tafel sessies. In fysieke dan wel digitale vorm. </text:p>
                <text:p text:style-name="al">3. Vergaderingen ten behoeve van oordeelsvorming zijn discussiebijeenkomsten, strategische sessies, of sessies in voorbereiding op besluitvorming in het algemeen bestuur. In fysieke dan wel digitale vorm. </text:p>
              </text:section>
              <text:section text:name="artikel_id1-3-2-2-3-4-4" text:style-name="artikel">
                <text:p text:style-name="artikel_kop_titel"><text:span text:style-name="artikel_kop_label"/> <text:span text:style-name="artikel_kop_nr"/>  Artikel 14. Vergaderfrequentie commissie </text:p>
                <text:p text:style-name="al">1. De commissie vergadert zo dikwijls het dagelijks bestuur of ten minste 10 leden uit het algemeen bestuur het nodig oordelen. De vergaderingen vinden telkens plaats op een van de voor het algemeen bestuur gereserveerde vergaderdata. </text:p>
                <text:p text:style-name="al">2. Steeds in voorbereiding op besluitvorming in het AB vindt 3 tot minimaal 2 weken daaraan voorafgaand commissievergaderingen plaats. Een commissievergadering start om 20.00 uur en vindt in principe plaats op een donderdag. </text:p>
                <text:p text:style-name="al"/>
              </text:section>
              <text:section text:name="artikel_id1-3-2-2-3-4-5" text:style-name="artikel">
                <text:p text:style-name="artikel_kop_titel"><text:span text:style-name="artikel_kop_label">Artikel</text:span> <text:span text:style-name="artikel_kop_nr">15.</text:span> Technische sessies</text:p>
                <text:p text:style-name="al">1. Voor aanvang van vergaderingen van het AB of vóór commissievergaderingen en op andere in het vergaderrooster gereserveerde vergaderdata vinden tussen 18.00 en 20.00 uur o.a. technische sessies plaats. Dit tijdslot wordt gebruikt voor technische sessies, informatieve sessies, educatieve sessies, klankbordgroepen en werkgroepen.</text:p>
                <text:p text:style-name="al">2. De in lid 1 genoemde verschillende vormen van vergaderingen zijn facultatief, maar zijn toegankelijk voor alle AB-leden, commissieleden en fractieondersteuners. Van deze sessies worden geen verslagen gemaakt, noch worden video opnamen gemaakt. Bij uitzondering vinden maximaal twee van dergelijke sessies tegelijkertijd plaats. In de regel zal een lid van het DB de voorzitter van dergelijke sessies zijn.</text:p>
                <text:p text:style-name="al"/>
              </text:section>
              <text:section text:name="artikel_id1-3-2-2-3-4-6" text:style-name="artikel">
                <text:p text:style-name="artikel_kop_titel"><text:span text:style-name="artikel_kop_label">Artikel</text:span> <text:span text:style-name="artikel_kop_nr">16.</text:span> Oproep en bekendmaking vergaderingen commissie </text:p>
                <text:p text:style-name="al">1. De griffier zendt uitsluitend langs elektronische weg een oproep aan AB- en commissieleden onder vermelding van dag, tijdstip en plaats van de vergadering. De oproep gaat vergezeld met de voorlopige agenda en de vergaderstukken. Daarbij dienen tenminste twee volle zaterdagen en zondagen te verstrijken tussen de dag van verzenden en de dag van vergadering. Nazending van stukken vindt alleen plaats wanneer dit noodzakelijk en onvermijdbaar is. </text:p>
                <text:p text:style-name="al">2. Gelijktijdig met de oproeping wordt de voorlopige agenda met de vergaderstukken op de website van het waterschap geplaatst. Daarbij wordt gewezen op de mogelijkheid voor derden om over de onderwerpen die op de agenda zijn vermeld in te spreken. </text:p>
                <text:p text:style-name="al">3. Stukken waarin persoonsgegevens zijn vermeld worden voorafgaand aan de plaatsing geanonimiseerd. </text:p>
                <text:p text:style-name="al">4. Het DB kan een vertrouwelijk document aan de vergaderstukken toevoegen. Dit kan alleen in het geval het bedrijfsgevoelige of privacy gevoelige informatie betreft. De vertrouwelijk behelst dat het document niet gedeeld mag worden met anderen dan de vergaderdeelnemers en dat er niet uit het document geciteerd mag worden waardoor bedrijfsgevoelige informatie of privacy gevoelige informatie aan derden bekend wordt. </text:p>
                <text:p text:style-name="al"/>
              </text:section>
            </text:section>
            <text:section text:name="paragraaf_id1-3-2-2-3-5" text:style-name="paragraaf">
              <text:p text:style-name="paragraaf_kop"><text:span text:style-name="label">Paragraaf</text:span> <text:span text:style-name="nr">3.</text:span> Instrumenten van commissieleden</text:p>
              <text:section text:name="structuurtekst_id1-3-2-2-3-5-2" text:style-name="structuurtekst">
                <text:p text:style-name="al"/>
              </text:section>
              <text:section text:name="artikel_id1-3-2-2-3-5-3" text:style-name="artikel">
                <text:p text:style-name="artikel_kop_titel"><text:span text:style-name="artikel_kop_label">Artikel</text:span> <text:span text:style-name="artikel_kop_nr">17.</text:span> Technische vragen </text:p>
                <text:p text:style-name="al">1. Ieder AB- en commissielid kan mondeling, schriftelijk dan wel langs elektronische weg vragen stellen. Vragen worden kort en duidelijk geformuleerd en aangeleverd in het daarvoor bestemde format. De vragen moeten van een toelichting worden voorzien. Vragen die niet voldoen aan het hiervoor gestelde worden per omgaande door de griffier aan de indiener teruggestuurd. </text:p>
                <text:p text:style-name="al">2. In het geval van technische vragen over een onderwerp van een commissievergadering worden deze uiterlijk op donderdagmiddag 17:00 uur op de dag van de commissievergadering ambtelijk via de griffier per mail beantwoord dan wel in uiterst geval mondeling tijdens de commissievergadering. De betreffende portefeuillehouder wordt op de hoogte gebracht van de (inhoud van de) vragen en de antwoorden. </text:p>
                <text:p text:style-name="al">3. Indien naar inzicht van het DB het wenselijk is een schriftelijke ronde van technische vragen te organiseren worden alle ingediende vragen en de bijbehorende antwoorden gedeeld met alle AB- en commissieleden. </text:p>
                <text:p text:style-name="al">4. Indien er veel technische vragen zijn ontvangen door de griffier bij één bepaald (geagendeerd) onderwerp, kan de griffier voorstellen om voorafgaand aan de commissievergadering een technische inloop te organiseren, waar commissieleden direct in gesprek kunnen gaan met de behandelende ambtenaar. De griffier overlegt hierover eerst met de verantwoordelijke DB-lid.</text:p>
                <text:p text:style-name="al"/>
              </text:section>
              <text:section text:name="artikel_id1-3-2-2-3-5-4" text:style-name="artikel">
                <text:p text:style-name="artikel_kop_titel"><text:span text:style-name="artikel_kop_label">Artikel</text:span> <text:span text:style-name="artikel_kop_nr">18.</text:span> Schriftelijke vragen</text:p>
                <text:p text:style-name="al">1. Formele schriftelijke vragen worden schriftelijk bij de griffier ingediend. Deze draagt er zorg voor dat de vragen langs elektronische weg ter kennis van de overige leden van het algemeen bestuur en de voorzitter worden gebracht. </text:p>
                <text:p text:style-name="al">2. Beantwoording van schriftelijke vragen langs elektronische weg vindt zo spoedig mogelijk plaats, in ieder geval binnen dertig dagen, nadat de vragen zijn binnengekomen, na vaststelling door het Dagelijks bestuur. Indien beantwoording niet binnen deze termijnen kan plaatsvinden, stelt het dagelijks bestuur of de voorzitter de vragensteller hiervan via de griffier gemotiveerd in kennis, waarbij de termijn aangegeven wordt, waarbinnen beantwoording zal plaatsvinden. Dit bericht wordt behandeld als een antwoord. </text:p>
                <text:p text:style-name="al">3. De vragen, en de antwoorden van het dagelijks bestuur worden door tussenkomst van de griffier langs elektronische weg aan de leden van het algemeen bestuur toegezonden en in de weekmail AB gedeeld. </text:p>
                <text:p text:style-name="al">4. De vragensteller kan bij schriftelijke beantwoording, de beantwoording zien als aanleiding voor een interpellatie.</text:p>
                <text:p text:style-name="al"/>
              </text:section>
            </text:section>
            <text:section text:name="paragraaf_id1-3-2-2-3-6" text:style-name="paragraaf">
              <text:p text:style-name="paragraaf_kop"><text:span text:style-name="label">Paragraaf</text:span> <text:span text:style-name="nr">4.</text:span> Ter vergadering </text:p>
              <text:section text:name="structuurtekst_id1-3-2-2-3-6-2" text:style-name="structuurtekst">
                <text:p text:style-name="al"/>
              </text:section>
              <text:section text:name="artikel_id1-3-2-2-3-6-3" text:style-name="artikel">
                <text:p text:style-name="artikel_kop_titel"><text:span text:style-name="artikel_kop_label">Artikel</text:span> <text:span text:style-name="artikel_kop_nr">19.</text:span> Presentielijst</text:p>
                <text:p text:style-name="al"> 1. Na binnenkomst in de vergaderzaal tekent ieder AB- of commissielid die aan de vergadering zal deelnemen de presentielijst, zulks ter administratie van aanwezigheid en kunnen toekennen van vergoeding. </text:p>
                <text:p text:style-name="al">2. De commissiegriffier draagt zorg voor het bijhouden van presentielijsten, die aan het einde van elke vergadering door de commissievoorzitter en de commissiegriffier door ondertekening wordt vastgesteld.</text:p>
                <text:p text:style-name="al"/>
              </text:section>
              <text:section text:name="artikel_id1-3-2-2-3-6-4" text:style-name="artikel">
                <text:p text:style-name="artikel_kop_titel"><text:span text:style-name="artikel_kop_label">Artikel</text:span> <text:span text:style-name="artikel_kop_nr">20.</text:span> Opening vergadering en geen quorum</text:p>
                <text:p text:style-name="al">1. Voor de vergaderingen van de commissie is geen quorum van toepassing. </text:p>
                <text:p text:style-name="al">2. Per onderwerp zitten maximaal twee vertegenwoordigers per fractie aan tafel, waarvan slechts één als woordvoerder per onderwerp zal optreden. Bij de Planning en Control onderwerpen kunnen maximaal twee woordvoerders per fractie het woord voeren.</text:p>
                <text:p text:style-name="al">3. De vergaderingen van de commissie worden in principe in het openbaar gehouden, tenzij wordt besloten tot een besloten vergadering zoals geregeld in artikel 29. </text:p>
                <text:p text:style-name="al"/>
              </text:section>
              <text:section text:name="artikel_id1-3-2-2-3-6-5" text:style-name="artikel">
                <text:p text:style-name="artikel_kop_titel"><text:span text:style-name="artikel_kop_label">Artikel</text:span> <text:span text:style-name="artikel_kop_nr">21.</text:span> Advies; geen stemmingen</text:p>
                <text:p text:style-name="al">1. De commissies leggen hun bevindingen over een voorstel voor aan het AB en brengen hierbij advies uit of een voorstel als bespreekstuk of als hamerstuk kan worden geagendeerd. </text:p>
                <text:p text:style-name="al">2. Wanneer de commissie adviseert een voorstel in het AB als bespreekstuk te agenderen, wordt op uitvraag van de voorzitter door of vanuit de commissie aangegeven waar de bespreking zich op zal richten.</text:p>
                <text:p text:style-name="al">3. De commissie kan op uitvraag van de voorzitter ook aangeven dat een onderwerp voor nu afdoende besproken is in de commissievergadering.</text:p>
                <text:p text:style-name="al">4. In vergaderingen van commissies worden geen besluiten genomen en wordt niet gestemd, met uitzondering van stemmingen per fractie over de agenda, geheimhouding en met betrekking tot de orde.</text:p>
                <text:p text:style-name="al"/>
              </text:section>
              <text:section text:name="artikel_id1-3-2-2-3-6-6" text:style-name="artikel">
                <text:p text:style-name="artikel_kop_titel"><text:span text:style-name="artikel_kop_label">Artikel</text:span> <text:span text:style-name="artikel_kop_nr">22.</text:span> Aantal spreektermijnen</text:p>
                <text:p text:style-name="al">1. Beraadslaging over onderwerpen of voorstellen geschiedt in ten hoogste twee termijnen, tenzij de commissie anders beslist.</text:p>
                <text:p text:style-name="al">2. Spreektermijnen worden door de commissievoorzitters afgesloten.</text:p>
                <text:p text:style-name="al">3. AB- of commissieleden voeren in een termijn niet meer dan eenmaal het woord over hetzelfde onderwerp of voorstel.</text:p>
                <text:p text:style-name="al">4. Bij de bepaling hoeveel keer een commissie-of AB lid over hetzelfde onderwerp of voorstel het woord heeft gevoerd, wordt niet meegerekend het spreken over een voorstel van orde.</text:p>
                <text:p text:style-name="al"/>
              </text:section>
              <text:section text:name="artikel_id1-3-2-2-3-6-7" text:style-name="artikel">
                <text:p text:style-name="artikel_kop_titel"><text:span text:style-name="artikel_kop_label">Artikel</text:span> <text:span text:style-name="artikel_kop_nr">23.</text:span> Spreektijd </text:p>
                <text:p text:style-name="al">1. Er geldt in de vergaderingen van de commissievergaderingen een spreektijdenregeling. De voorzitter van de vergadering kan hier na goedkeuring van het presidium van afwijken. </text:p>
                <text:p text:style-name="al">2. De formule waarmee de spreektijd per fractie of groepering wordt berekend, wordt op voorstel van het presidium vastgesteld door het AB (zie bijlage 1 Rekenblad).</text:p>
                <text:p text:style-name="al">3. De voorzitter kan een AB- of commissielid het woord ontnemen wanneer hij/zij zich (herhaaldelijk) niet houdt aan de formule van de spreektijd per fractie of groepering.</text:p>
                <text:p text:style-name="al"/>
              </text:section>
              <text:section text:name="artikel_id1-3-2-2-3-6-8" text:style-name="artikel">
                <text:p text:style-name="artikel_kop_titel"><text:span text:style-name="artikel_kop_label">Artikel</text:span> <text:span text:style-name="artikel_kop_nr">24.</text:span> Handhaving orde en schorsing </text:p>
                <text:p text:style-name="al">1. De commissievoorzitter handhaaft de orde in de vergadering.</text:p>
                <text:p text:style-name="al">2. Een spreker mag in zijn betoog niet worden gestoord, tenzij: </text:p>
                <text:p text:style-name="al">a. de voorzitter het nodig oordeelt hem aan het opvolgen van dit reglement te herinneren; </text:p>
                <text:p text:style-name="al">b. een lid hem interrumpeert. De voorzitter kan bepalen dat de spreker zonder verdere interrupties zijn betoog zal afronden. </text:p>
                <text:p text:style-name="al">3. Indien een spreker beledigende of onbetamelijke uitdrukkingen gebruikt, afwijkt van het in behandeling zijnde onderwerp, een andere spreker herhaaldelijk interrumpeert, dan wel anderszins de orde verstoort, wordt hij door de voorzitter tot de orde geroepen. Indien de betreffende spreker, hieraan geen gevolg geeft, kan de voorzitter hem gedurende de vergadering, waarin zulks plaats heeft, over het aanhangige onderwerp het woord ontzeggen. </text:p>
                <text:p text:style-name="al">4. De voorzitter kan ter handhaving van de orde de vergadering voor een door hem te bepalen tijd schorsen en - indien na de heropening de orde opnieuw wordt verstoord - de vergadering sluiten. </text:p>
                <text:p text:style-name="al"/>
              </text:section>
              <text:section text:name="artikel_id1-3-2-2-3-6-9" text:style-name="artikel">
                <text:p text:style-name="artikel_kop_titel"><text:span text:style-name="artikel_kop_label">Artikel</text:span> <text:span text:style-name="artikel_kop_nr">25.</text:span> Voorstellen van orde</text:p>
                <text:p text:style-name="al">AB- en commissieleden kunnen tijdens een vergadering mondeling een voorstel van orde betreffende de vergadering doen. De commissie beslist hier terstond over.</text:p>
                <text:p text:style-name="al"/>
              </text:section>
              <text:section text:name="artikel_id1-3-2-2-3-6-10" text:style-name="artikel">
                <text:p text:style-name="artikel_kop_titel"><text:span text:style-name="artikel_kop_label">Artikel</text:span> <text:span text:style-name="artikel_kop_nr">26.</text:span> Spreekrecht toehoorders</text:p>
                <text:p text:style-name="al">1. De voorzitter stelt toehoorders bij een openbare commissievergadering, op hun verzoek, in de gelegenheid het woord te voeren over zowel geagendeerde als over niet op de agenda staande, maar wel op het terrein van de commissie liggende, onderwerpen. </text:p>
                <text:p text:style-name="al">2. Het in het eerste lid bedoelde verzoek dient tenminste 24 uur voor het begin van de vergadering, bij voorkeur schriftelijk, bij de griffier te worden ingediend, onder vermelding van de naam van degene die het woord wil voeren en het punt of punten waarover men wil spreken.</text:p>
                <text:p text:style-name="al">3. De insprekers krijgen maximaal drie minuten spreektijd. De commissievoorzitter bepaalt aan de hand van het aantal insprekers en de agendapunten per vergadering de uiteindelijke spreektijd. De spreektijd van alle insprekers gezamenlijk bedraagt niet meer dan 30 minuten. </text:p>
                <text:p text:style-name="al">4. AB- en commissieleden van de commissie krijgen gelegenheid korte verhelderende vragen te stellen aan de spreker. </text:p>
                <text:p text:style-name="al">5. De voorzitter van de vergadering bepaalt – in geval meerdere personen het woord willen voeren – de volgorde van de sprekers en regelt al hetgeen overigens nodig of gewenst is ten einde een en ander in goede orde te laten verlopen. </text:p>
                <text:p text:style-name="al"/>
              </text:section>
              <text:section text:name="artikel_id1-3-2-2-3-6-11" text:style-name="artikel">
                <text:p text:style-name="artikel_kop_titel"><text:span text:style-name="artikel_kop_label">Artikel</text:span> <text:span text:style-name="artikel_kop_nr">27.</text:span> Externe deskundigen</text:p>
                <text:p text:style-name="al">De commissie is via het presidium bevoegd externe deskundigen uit te nodigen om een commissievergadering bij te wonen. Deze personen kunnen haar met raad bijstaan. Indien aan het uitnodigen van externe deskundigen kosten zijn verbonden, is daarvoor vooraf machtiging vereist van het DB. Het DB kan dit uitnodigen niet weigeren tenzij de kosten niet proportioneel zijn.</text:p>
                <text:p text:style-name="al"/>
              </text:section>
            </text:section>
            <text:p text:style-name="hoofdstuk_bottom"/>
          </text:section>
          <text:section text:name="hoofdstuk_id1-3-2-2-4" text:style-name="hoofdstuk">
            <text:p text:style-name="hoofdstuk_kop"><text:span text:style-name="label">Hoofdstuk</text:span> <text:span text:style-name="nr"/> IV Verslagen en besluitenlijst</text:p>
            <text:section text:name="artikel_id1-3-2-2-4-2" text:style-name="artikel">
              <text:p text:style-name="artikel_kop_titel"><text:span text:style-name="artikel_kop_label"/> <text:span text:style-name="artikel_kop_nr"/> </text:p>
              <text:p text:style-name="al"/>
            </text:section>
            <text:section text:name="artikel_id1-3-2-2-4-3" text:style-name="artikel">
              <text:p text:style-name="artikel_kop_titel"><text:span text:style-name="artikel_kop_label">Artikel</text:span> <text:span text:style-name="artikel_kop_nr">28.</text:span> Besluitenlijst en verslag</text:p>
              <text:p text:style-name="al">1. De griffier draagt zorg voor het opstellen van een besluitenlijst van de commissievergaderingen en voor een overzicht van de door de commissie verstrekte adviezen. Tevens draagt de griffier zorg voor een overzicht van alle afspraken, eventuele aangekondigde moties en amendementen en toezeggingen. </text:p>
              <text:p text:style-name="al">2. De vergaderingen worden op beeld en geluid opgenomen en uitgezonden op de website van het waterschap tenzij anders wordt besloten, bij voorbeeld in het geval van technische sessies. </text:p>
              <text:p text:style-name="al">3. Het DB draagt er via de griffier zorg voor dat de opnamen van de vergaderingen na afloop worden omgezet in een beeld- en geluidverslag dat op de website van het waterschap wordt geplaatst.</text:p>
              <text:p text:style-name="al"/>
            </text:section>
            <text:section text:name="artikel_id1-3-2-2-4-4" text:style-name="artikel">
              <text:p text:style-name="artikel_kop_titel"><text:span text:style-name="artikel_kop_label">Artikel</text:span> <text:span text:style-name="artikel_kop_nr">29.</text:span> Verslag </text:p>
              <text:p text:style-name="al">1. Het verslag van een besloten commissievergadering wordt uitsluitend aan de leden toegezonden. </text:p>
              <text:p text:style-name="al">2. Dit verslag wordt zo spoedig mogelijk in een besloten vergadering ter vaststelling aangeboden. Tijdens deze vergadering neemt het algemeen bestuur een besluit over het al dan niet openbaar maken van dit verslag. Het vastgestelde verslag wordt door de voorzitter en de secretaris ondertekend. </text:p>
              <text:p text:style-name="al"/>
            </text:section>
            <text:p text:style-name="hoofdstuk_bottom"/>
          </text:section>
          <text:section text:name="hoofdstuk_id1-3-2-2-5" text:style-name="hoofdstuk">
            <text:p text:style-name="hoofdstuk_kop"><text:span text:style-name="label">Hoofdstuk</text:span> <text:span text:style-name="nr"/> V. Besloten vergadering en geheimhouding</text:p>
            <text:section text:name="artikel_id1-3-2-2-5-2" text:style-name="artikel">
              <text:p text:style-name="artikel_kop_titel"><text:span text:style-name="artikel_kop_label"/> <text:span text:style-name="artikel_kop_nr"/> </text:p>
              <text:p text:style-name="al"/>
            </text:section>
            <text:section text:name="artikel_id1-3-2-2-5-3" text:style-name="artikel">
              <text:p text:style-name="artikel_kop_titel"><text:span text:style-name="artikel_kop_label">Artikel</text:span> <text:span text:style-name="artikel_kop_nr">30.</text:span> Besloten commissievergadering</text:p>
              <text:p text:style-name="al">Op een besloten commissievergadering zijn de bepalingen van dit reglement van overeenkomstige toepassing voor zover deze bepalingen niet strijdig zijn met het besloten karakter van de vergadering. </text:p>
              <text:p text:style-name="al"/>
            </text:section>
            <text:section text:name="artikel_id1-3-2-2-5-4" text:style-name="artikel">
              <text:p text:style-name="artikel_kop_titel"><text:span text:style-name="artikel_kop_label">Artikel</text:span> <text:span text:style-name="artikel_kop_nr">31.</text:span> Geheimhouding</text:p>
              <text:p text:style-name="al">Voor de afloop van de besloten vergadering beslist de commissie overeenkomstig artikel 35, vierde lid, van de Waterschapswet of omtrent de informatie van de stukken en het verhandelde geheimhouding zal gelden.</text:p>
              <text:p text:style-name="al"/>
            </text:section>
            <text:p text:style-name="hoofdstuk_bottom"/>
          </text:section>
          <text:section text:name="hoofdstuk_id1-3-2-2-6" text:style-name="hoofdstuk">
            <text:p text:style-name="hoofdstuk_kop"><text:span text:style-name="label">Hoofdstuk</text:span> <text:span text:style-name="nr"/> VI. Toehoorders en pers en geluid- en beeldregistraties </text:p>
            <text:section text:name="artikel_id1-3-2-2-6-2" text:style-name="artikel">
              <text:p text:style-name="artikel_kop_titel"><text:span text:style-name="artikel_kop_label"/> <text:span text:style-name="artikel_kop_nr"/> </text:p>
              <text:p text:style-name="al"/>
            </text:section>
            <text:section text:name="artikel_id1-3-2-2-6-3" text:style-name="artikel">
              <text:p text:style-name="artikel_kop_titel"><text:span text:style-name="artikel_kop_label">Artikel</text:span> <text:span text:style-name="artikel_kop_nr">32.</text:span> Toehoorders en pers</text:p>
              <text:p text:style-name="al">1. De toehoorders en vertegenwoordigers van de pers kunnen uitsluitend op de voor hen bestemde plaatsen openbare vergaderingen bijwonen. </text:p>
              <text:p text:style-name="al">2. Het geven van tekenen van goed- of afkeuring of het op andere wijze verstoren van de orde is verboden. </text:p>
              <text:p text:style-name="al">3. De commissievoorzitter is bevoegd, wanneer de orde in de vergadering op enigerlei wijze door toehoorders wordt verstoord, deze en zo nodig andere toehoorders te doen vertrekken.</text:p>
              <text:p text:style-name="al">4. Hij is bevoegd toehoorders die bij herhaling de orde in de vergadering verstoren voor ten hoogste drie maanden de toegang tot de vergadering te ontzeggen. </text:p>
              <text:p text:style-name="al"/>
            </text:section>
            <text:section text:name="artikel_id1-3-2-2-6-4" text:style-name="artikel">
              <text:p text:style-name="artikel_kop_titel"><text:span text:style-name="artikel_kop_label">Artikel</text:span> <text:span text:style-name="artikel_kop_nr">33.</text:span> Geluid- en beeldregistraties </text:p>
              <text:p text:style-name="al">1. Degenen die in de vergaderzaal tijdens een openbare vergadering van de commissie geluid- dan wel beeldregistraties willen maken, doen hiervan mededeling aan de voorzitter en gedragen zich naar zijn aanwijzingen. Deze aanwijzingen kunnen niet zover gaan dat zij de vrijheid van pers of vrijheid van meningsuiting aantasten. </text:p>
              <text:p text:style-name="al">2. Wanneer AB- of commissieleden voor gebruik op social media of anderszins foto’s maken of geluid- of beeldopnamen dienen zij zich voorafgaand te vergewissen van de openbaarheid van het besprokene en de bereidheid tot medewerking van de overige vergaderdeelnemers. Dit geldt in het bijzonder voor tijdens de vergaderingen gedeelde presentaties. </text:p>
              <text:p text:style-name="al">3. De commissievoorzitter kan besluiten dat zijn vergaderingen op de radio, TV of met behulp van andere websites of communicatiekanalen dan die van AGV op het internet kunnen worden gevolgd.</text:p>
              <text:p text:style-name="al"/>
            </text:section>
            <text:p text:style-name="hoofdstuk_bottom"/>
          </text:section>
          <text:section text:name="hoofdstuk_id1-3-2-2-7" text:style-name="hoofdstuk">
            <text:p text:style-name="hoofdstuk_kop"><text:span text:style-name="label">Hoofdstuk</text:span> <text:span text:style-name="nr"/> VII: SLOTBEPALINGEN </text:p>
            <text:section text:name="artikel_id1-3-2-2-7-2" text:style-name="artikel">
              <text:p text:style-name="artikel_kop_titel"><text:span text:style-name="artikel_kop_label"/> <text:span text:style-name="artikel_kop_nr"/> </text:p>
              <text:p text:style-name="al"/>
            </text:section>
            <text:section text:name="artikel_id1-3-2-2-7-3" text:style-name="artikel">
              <text:p text:style-name="artikel_kop_titel"><text:span text:style-name="artikel_kop_label">Artikel</text:span> <text:span text:style-name="artikel_kop_nr">34.</text:span> Uitleg reglement </text:p>
              <text:p text:style-name="al">In de gevallen waarin dit reglement niet voorziet of bij twijfel omtrent de toepassing van het reglement, beslist in vergaderingen van de commissie de voorzitter van die vergadering hierover. </text:p>
              <text:p text:style-name="al"/>
            </text:section>
            <text:section text:name="artikel_id1-3-2-2-7-4" text:style-name="artikel">
              <text:p text:style-name="artikel_kop_titel"><text:span text:style-name="artikel_kop_label">Artikel</text:span> <text:span text:style-name="artikel_kop_nr">35.</text:span> Intrekking oude reglement</text:p>
              <text:p text:style-name="al">De Verordening op de commissies uit het algemeen bestuur van AGV 2009 wordt ingetrokken.</text:p>
              <text:p text:style-name="al"/>
            </text:section>
            <text:section text:name="artikel_id1-3-2-2-7-5" text:style-name="artikel">
              <text:p text:style-name="artikel_kop_titel"><text:span text:style-name="artikel_kop_label">Artikel</text:span> <text:span text:style-name="artikel_kop_nr">36.</text:span> Inwerkingtreding en citeertitel</text:p>
              <text:p text:style-name="al">1. Dit reglement treedt in werking op de dag na publicatie.</text:p>
              <text:p text:style-name="al">2. Dit reglement wordt aangehaald als: Reglement van orde voor de vergaderingen van de commissies van het Waterschap Amstel, Gooi en Vecht 2026.</text:p>
              <text:p text:style-name="al"/>
              <text:p text:style-name="al"/>
            </text:section>
            <text:p text:style-name="hoofdstuk_bottom"/>
          </text:section>
          <text:section text:name="hoofdstuk_id1-3-2-2-8" text:style-name="hoofdstuk">
            <text:p text:style-name="hoofdstuk_kop"><text:span text:style-name="label"> Bijlage 1</text:span> Rekenblad</text:p>
            <text:p text:style-name="hoofdstuk_bottom"/>
          </text:section>
          <text:section text:name="artikel_id1-3-2-2-9" text:style-name="artikel">
            <text:p text:style-name="artikel_kop_titel"><text:span text:style-name="artikel_kop_label"/> </text:p>
            <text:p text:style-name="al"/>
            <text:section text:name="table_id1-3-2-2-9-3" text:style-name="table">
              <text:p text:style-name="table_top"/>
              <table:table table:style-name="tgroup">
                <table:table-column table:style-name="id1-3-2-2-9-3-1-1"/>
                <table:table-column table:style-name="id1-3-2-2-9-3-1-2"/>
                <table:table-column table:style-name="id1-3-2-2-9-3-1-3"/>
                <table:table-column table:style-name="id1-3-2-2-9-3-1-4"/>
                <table:table-column table:style-name="id1-3-2-2-9-3-1-5"/>
                <table:table-column table:style-name="id1-3-2-2-9-3-1-6"/>
                <table:table-column table:style-name="id1-3-2-2-9-3-1-7"/>
                <table:table-column table:style-name="id1-3-2-2-9-3-1-8"/>
                <table:table-row table:style-name="row">
                  <table:table-cell table:style-name="entry" table:number-rows-spanned="1" table:number-columns-spanned="3">
                    <text:p text:style-name="table_al">
                      <text:span text:style-name="nadrukvet">Rekenblad spreektijden commissie en AB vergadering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Verdeling tijd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Totale tijd (min)</text:span>
                    </text:p>
                  </table:table-cell>
                  <table:table-cell table:style-name="entry" table:number-rows-spanned="1" table:number-columns-spanned="1">
                    <text:p text:style-name="table_al">
                      <text:span text:style-name="nadrukvet">Technische tijd</text:span>
                    </text:p>
                  </table:table-cell>
                  <table:table-cell table:style-name="entry" table:number-rows-spanned="1" table:number-columns-spanned="1">
                    <text:p text:style-name="table_al">
                      <text:span text:style-name="nadrukvet">DB</text:span>
                    </text:p>
                  </table:table-cell>
                  <table:table-cell table:style-name="entry" table:number-rows-spanned="1" table:number-columns-spanned="1">
                    <text:p text:style-name="table_al">
                      <text:span text:style-name="nadrukvet">Totale tijd AB</text:span>
                    </text:p>
                  </table:table-cell>
                  <table:table-cell table:style-name="entry" table:number-rows-spanned="1" table:number-columns-spanned="2">
                    <text:p text:style-name="table_al">
                      <text:span text:style-name="nadrukvet">Totale tijd per zetel</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rie uur</text:p>
                  </table:table-cell>
                  <table:table-cell table:style-name="entry" table:number-rows-spanned="1" table:number-columns-spanned="1">
                    <text:p text:style-name="table_al">180</text:p>
                  </table:table-cell>
                  <table:table-cell table:style-name="entry" table:number-rows-spanned="1" table:number-columns-spanned="1">
                    <text:p text:style-name="table_al">15</text:p>
                  </table:table-cell>
                  <table:table-cell table:style-name="entry" table:number-rows-spanned="1" table:number-columns-spanned="1">
                    <text:p text:style-name="table_al">41,25</text:p>
                  </table:table-cell>
                  <table:table-cell table:style-name="entry" table:number-rows-spanned="1" table:number-columns-spanned="1">
                    <text:p text:style-name="table_al">123,75</text:p>
                  </table:table-cell>
                  <table:table-cell table:style-name="entry" table:number-rows-spanned="1" table:number-columns-spanned="1">
                    <text:p text:style-name="table_al">2,632978723</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Weegfactor fracti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Fractie</text:p>
                  </table:table-cell>
                  <table:table-cell table:style-name="entry" table:number-rows-spanned="1" table:number-columns-spanned="1">
                    <text:p text:style-name="table_al">Zetels</text:p>
                  </table:table-cell>
                  <table:table-cell table:style-name="entry" table:number-rows-spanned="1" table:number-columns-spanned="1">
                    <text:p text:style-name="table_al">Aftrek DB</text:p>
                  </table:table-cell>
                  <table:table-cell table:style-name="entry" table:number-rows-spanned="1" table:number-columns-spanned="1">
                    <text:p text:style-name="table_al">Totaal inclusief duos/vaste voet</text:p>
                  </table:table-cell>
                  <table:table-cell table:style-name="entry" table:number-rows-spanned="1" table:number-columns-spanned="1">
                    <text:p text:style-name="table_al"> </text:p>
                  </table:table-cell>
                  <table:table-cell table:style-name="entry" table:number-rows-spanned="1" table:number-columns-spanned="1">
                    <text:p text:style-name="table_al">Totale spreektijd in vergader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CU</text:p>
                  </table:table-cell>
                  <table:table-cell table:style-name="entry" table:number-rows-spanned="1" table:number-columns-spanned="1">
                    <text:p text:style-name="table_al">1</text:p>
                  </table:table-cell>
                  <table:table-cell table:style-name="entry" table:number-rows-spanned="1" table:number-columns-spanned="1">
                    <text:p text:style-name="table_al"> </text:p>
                  </table:table-cell>
                  <table:table-cell table:style-name="entry" table:number-rows-spanned="1" table:number-columns-spanned="1">
                    <text:p text:style-name="table_al">3</text:p>
                  </table:table-cell>
                  <table:table-cell table:style-name="entry" table:number-rows-spanned="1" table:number-columns-spanned="1">
                    <text:p text:style-name="table_al"> </text:p>
                  </table:table-cell>
                  <table:table-cell table:style-name="entry" table:number-rows-spanned="1" table:number-columns-spanned="1">
                    <text:p text:style-name="table_al">8,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e Groenen</text:p>
                  </table:table-cell>
                  <table:table-cell table:style-name="entry" table:number-rows-spanned="1" table:number-columns-spanned="1">
                    <text:p text:style-name="table_al">1</text:p>
                  </table:table-cell>
                  <table:table-cell table:style-name="entry" table:number-rows-spanned="1" table:number-columns-spanned="1">
                    <text:p text:style-name="table_al"> </text:p>
                  </table:table-cell>
                  <table:table-cell table:style-name="entry" table:number-rows-spanned="1" table:number-columns-spanned="1">
                    <text:p text:style-name="table_al">3</text:p>
                  </table:table-cell>
                  <table:table-cell table:style-name="entry" table:number-rows-spanned="1" table:number-columns-spanned="1">
                    <text:p text:style-name="table_al"> </text:p>
                  </table:table-cell>
                  <table:table-cell table:style-name="entry" table:number-rows-spanned="1" table:number-columns-spanned="1">
                    <text:p text:style-name="table_al">8,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CDA</text:p>
                  </table:table-cell>
                  <table:table-cell table:style-name="entry" table:number-rows-spanned="1" table:number-columns-spanned="1">
                    <text:p text:style-name="table_al">1</text:p>
                  </table:table-cell>
                  <table:table-cell table:style-name="entry" table:number-rows-spanned="1" table:number-columns-spanned="1">
                    <text:p text:style-name="table_al"> </text:p>
                  </table:table-cell>
                  <table:table-cell table:style-name="entry" table:number-rows-spanned="1" table:number-columns-spanned="1">
                    <text:p text:style-name="table_al">3</text:p>
                  </table:table-cell>
                  <table:table-cell table:style-name="entry" table:number-rows-spanned="1" table:number-columns-spanned="1">
                    <text:p text:style-name="table_al"> </text:p>
                  </table:table-cell>
                  <table:table-cell table:style-name="entry" table:number-rows-spanned="1" table:number-columns-spanned="1">
                    <text:p text:style-name="table_al">8,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ngebouwd</text:p>
                  </table:table-cell>
                  <table:table-cell table:style-name="entry" table:number-rows-spanned="1" table:number-columns-spanned="1">
                    <text:p text:style-name="table_al">2</text:p>
                  </table:table-cell>
                  <table:table-cell table:style-name="entry" table:number-rows-spanned="1" table:number-columns-spanned="1">
                    <text:p text:style-name="table_al">-1</text:p>
                  </table:table-cell>
                  <table:table-cell table:style-name="entry" table:number-rows-spanned="1" table:number-columns-spanned="1">
                    <text:p text:style-name="table_al">3</text:p>
                  </table:table-cell>
                  <table:table-cell table:style-name="entry" table:number-rows-spanned="1" table:number-columns-spanned="1">
                    <text:p text:style-name="table_al"> </text:p>
                  </table:table-cell>
                  <table:table-cell table:style-name="entry" table:number-rows-spanned="1" table:number-columns-spanned="1">
                    <text:p text:style-name="table_al">8,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Natuur</text:p>
                  </table:table-cell>
                  <table:table-cell table:style-name="entry" table:number-rows-spanned="1" table:number-columns-spanned="1">
                    <text:p text:style-name="table_al">2</text:p>
                  </table:table-cell>
                  <table:table-cell table:style-name="entry" table:number-rows-spanned="1" table:number-columns-spanned="1">
                    <text:p text:style-name="table_al"> </text:p>
                  </table:table-cell>
                  <table:table-cell table:style-name="entry" table:number-rows-spanned="1" table:number-columns-spanned="1">
                    <text:p text:style-name="table_al">4</text:p>
                  </table:table-cell>
                  <table:table-cell table:style-name="entry" table:number-rows-spanned="1" table:number-columns-spanned="1">
                    <text:p text:style-name="table_al"> </text:p>
                  </table:table-cell>
                  <table:table-cell table:style-name="entry" table:number-rows-spanned="1" table:number-columns-spanned="1">
                    <text:p text:style-name="table_al">1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WP</text:p>
                  </table:table-cell>
                  <table:table-cell table:style-name="entry" table:number-rows-spanned="1" table:number-columns-spanned="1">
                    <text:p text:style-name="table_al">2</text:p>
                  </table:table-cell>
                  <table:table-cell table:style-name="entry" table:number-rows-spanned="1" table:number-columns-spanned="1">
                    <text:p text:style-name="table_al"> </text:p>
                  </table:table-cell>
                  <table:table-cell table:style-name="entry" table:number-rows-spanned="1" table:number-columns-spanned="1">
                    <text:p text:style-name="table_al">4</text:p>
                  </table:table-cell>
                  <table:table-cell table:style-name="entry" table:number-rows-spanned="1" table:number-columns-spanned="1">
                    <text:p text:style-name="table_al"> </text:p>
                  </table:table-cell>
                  <table:table-cell table:style-name="entry" table:number-rows-spanned="1" table:number-columns-spanned="1">
                    <text:p text:style-name="table_al">1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BB</text:p>
                  </table:table-cell>
                  <table:table-cell table:style-name="entry" table:number-rows-spanned="1" table:number-columns-spanned="1">
                    <text:p text:style-name="table_al">3</text:p>
                  </table:table-cell>
                  <table:table-cell table:style-name="entry" table:number-rows-spanned="1" table:number-columns-spanned="1">
                    <text:p text:style-name="table_al"> </text:p>
                  </table:table-cell>
                  <table:table-cell table:style-name="entry" table:number-rows-spanned="1" table:number-columns-spanned="1">
                    <text:p text:style-name="table_al">5</text:p>
                  </table:table-cell>
                  <table:table-cell table:style-name="entry" table:number-rows-spanned="1" table:number-columns-spanned="1">
                    <text:p text:style-name="table_al"> </text:p>
                  </table:table-cell>
                  <table:table-cell table:style-name="entry" table:number-rows-spanned="1" table:number-columns-spanned="1">
                    <text:p text:style-name="table_al">13,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WN</text:p>
                  </table:table-cell>
                  <table:table-cell table:style-name="entry" table:number-rows-spanned="1" table:number-columns-spanned="1">
                    <text:p text:style-name="table_al">4</text:p>
                  </table:table-cell>
                  <table:table-cell table:style-name="entry" table:number-rows-spanned="1" table:number-columns-spanned="1">
                    <text:p text:style-name="table_al">-1</text:p>
                  </table:table-cell>
                  <table:table-cell table:style-name="entry" table:number-rows-spanned="1" table:number-columns-spanned="1">
                    <text:p text:style-name="table_al">5</text:p>
                  </table:table-cell>
                  <table:table-cell table:style-name="entry" table:number-rows-spanned="1" table:number-columns-spanned="1">
                    <text:p text:style-name="table_al"> </text:p>
                  </table:table-cell>
                  <table:table-cell table:style-name="entry" table:number-rows-spanned="1" table:number-columns-spanned="1">
                    <text:p text:style-name="table_al">13,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VD</text:p>
                  </table:table-cell>
                  <table:table-cell table:style-name="entry" table:number-rows-spanned="1" table:number-columns-spanned="1">
                    <text:p text:style-name="table_al">4</text:p>
                  </table:table-cell>
                  <table:table-cell table:style-name="entry" table:number-rows-spanned="1" table:number-columns-spanned="1">
                    <text:p text:style-name="table_al"> </text:p>
                  </table:table-cell>
                  <table:table-cell table:style-name="entry" table:number-rows-spanned="1" table:number-columns-spanned="1">
                    <text:p text:style-name="table_al">6</text:p>
                  </table:table-cell>
                  <table:table-cell table:style-name="entry" table:number-rows-spanned="1" table:number-columns-spanned="1">
                    <text:p text:style-name="table_al"> </text:p>
                  </table:table-cell>
                  <table:table-cell table:style-name="entry" table:number-rows-spanned="1" table:number-columns-spanned="1">
                    <text:p text:style-name="table_al">16,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vdD</text:p>
                  </table:table-cell>
                  <table:table-cell table:style-name="entry" table:number-rows-spanned="1" table:number-columns-spanned="1">
                    <text:p text:style-name="table_al">4</text:p>
                  </table:table-cell>
                  <table:table-cell table:style-name="entry" table:number-rows-spanned="1" table:number-columns-spanned="1">
                    <text:p text:style-name="table_al">-1</text:p>
                  </table:table-cell>
                  <table:table-cell table:style-name="entry" table:number-rows-spanned="1" table:number-columns-spanned="1">
                    <text:p text:style-name="table_al">5</text:p>
                  </table:table-cell>
                  <table:table-cell table:style-name="entry" table:number-rows-spanned="1" table:number-columns-spanned="1">
                    <text:p text:style-name="table_al"> </text:p>
                  </table:table-cell>
                  <table:table-cell table:style-name="entry" table:number-rows-spanned="1" table:number-columns-spanned="1">
                    <text:p text:style-name="table_al">13,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vdA</text:p>
                  </table:table-cell>
                  <table:table-cell table:style-name="entry" table:number-rows-spanned="1" table:number-columns-spanned="1">
                    <text:p text:style-name="table_al">6</text:p>
                  </table:table-cell>
                  <table:table-cell table:style-name="entry" table:number-rows-spanned="1" table:number-columns-spanned="1">
                    <text:p text:style-name="table_al">-2</text:p>
                  </table:table-cell>
                  <table:table-cell table:style-name="entry" table:number-rows-spanned="1" table:number-columns-spanned="1">
                    <text:p text:style-name="table_al">6</text:p>
                  </table:table-cell>
                  <table:table-cell table:style-name="entry" table:number-rows-spanned="1" table:number-columns-spanned="1">
                    <text:p text:style-name="table_al"> </text:p>
                  </table:table-cell>
                  <table:table-cell table:style-name="entry" table:number-rows-spanned="1" table:number-columns-spanned="1">
                    <text:p text:style-name="table_al">16,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taal</text:p>
                  </table:table-cell>
                  <table:table-cell table:style-name="entry" table:number-rows-spanned="1" table:number-columns-spanned="1">
                    <text:p text:style-name="table_al">30</text:p>
                  </table:table-cell>
                  <table:table-cell table:style-name="entry" table:number-rows-spanned="1" table:number-columns-spanned="1">
                    <text:p text:style-name="table_al"/>
                  </table:table-cell>
                  <table:table-cell table:style-name="entry" table:number-rows-spanned="1" table:number-columns-spanned="1">
                    <text:p text:style-name="table_al">47</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section text:name="artikel_id1-3-2-2-10"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Aldus vastgesteld in de openbare AB vergadering van 16 april 2026.</text:span></text:p>
            <text:p><text:span text:style-name="functie"/></text:p>
            <text:p><text:span text:style-name="functie">De dijkgraaf,</text:span></text:p>
            <text:p><text:span text:style-name="functie"/></text:p>
            <text:p><text:span text:style-name="functie">Dr. J.J. Sylvester</text:span></text:p>
            <text:p><text:span text:style-name="functie"/></text:p>
            <text:p><text:span text:style-name="functie"/></text:p>
            <text:p><text:span text:style-name="functie">De secretaris- directeur,</text:span></text:p>
            <text:p><text:span text:style-name="functie"/></text:p>
            <text:p><text:span text:style-name="functie">Dhr. E. Wagen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14074</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4074</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4074</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Waterschap/DC.creator">Waterschap Amstel, Gooi en Vecht</meta:user-defined>
    <meta:user-defined meta:name="OVERHEID.Informatietype/DC.type">officiële publicatie</meta:user-defined>
    <meta:user-defined meta:name="OVERHEIDop.Rubriek/DC.type">ander besluit van algemene strekking</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DC.source">N.v.t.</meta:user-defined>
    <meta:user-defined meta:name="OVERHEIDop.referentienummer">BBV26.0165</meta:user-defined>
    <meta:user-defined meta:name="DCTERMS.abstract">Reglement van orde vergaderingen commissies Waterschap AGV 2026 </meta:user-defined>
    <meta:user-defined meta:name="DCTERMS.alternative"> Reglement van orde voor de vergaderingen van de commissies van het Waterschap Amstel, Gooi en Vecht 2026</meta:user-defined>
    <dc:language>nl</dc:language>
    <meta:user-defined meta:name="OVERHEIDop.locatietype/OVERHEIDop.gebiedsmarkering">Waterschap</meta:user-defined>
    <meta:user-defined meta:name="DC.title">Reglement van orde voor de vergaderingen van de commissies van het Waterschap Amstel, Gooi en Vecht 2026</meta:user-defined>
    <meta:user-defined meta:name="DCTERMS.W3CDTF/DCTERMS.available">2026-06-02</meta:user-defined>
    <meta:user-defined meta:name="DCTERMS.W3CDTF/OVERHEIDop.jaargang">2026</meta:user-defined>
    <meta:user-defined meta:name="OVERHEIDop.publicationIssue">14074</meta:user-defined>
    <meta:user-defined meta:name="OVERHEIDop.betreftRegeling">CVDR762320_1</meta:user-defined>
    <meta:user-defined meta:name="OVERHEIDop.WsbID/DC.identifier">wsb-2026-14074</meta:user-defined>
    <meta:user-defined meta:name="xs:date/OVERHEIDop.startdatum">2026-06-03</meta:user-defined>
    <meta:user-defined meta:name="OVERHEIDop.versieInformatie"/>
  </office:meta>
</office:document-meta>
</file>