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 Waterschapsblad op overheid.nl van de zienswijzeprocedure 3e wijziging Waterschapsverorde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ALGEMEEN</text:span>
            </text:span>
          </text:p>
            <text:p text:style-name="common-al">
            <text:span text:style-name="nadrukvet">
              <text:span text:style-name="nadrukondlijn">Ontwerp 3<text:span text:style-name="sup">e</text:span> wijziging Waterschapsverordening Waterschap Zuiderzeeland ter inzage</text:span>
            </text:span>
          </text:p>
            <text:p text:style-name="common-al">Het college van Dijkgraaf en Heemraden van Waterschap Zuiderzeeland heeft op 14 april 2026 het ontwerp 3<text:span text:style-name="sup">e</text:span> wijziging van de Waterschapsverordening Waterschap Zuiderzeeland vastgesteld. Zij maakt hierbij bekend dat het ontwerp Wijzigingsbesluit ter inzage wordt gelegd.</text:p>
            <text:p text:style-name="common-al">
            <text:span text:style-name="nadrukvet">
              <text:span text:style-name="nadrukondlijn">Toelichting op de Waterschapsverordening</text:span>
            </text:span>
          </text:p>
            <text:p text:style-name="common-al">Op 1 januari 2024 trad de Omgevingswet en daarmee de Waterschapsverordening Waterschap Zuiderzeeland in werking. Het waterschap wil jaarlijks wijzigingen doorvoeren in de Waterschapsverordening Waterschap Zuiderzeeland. In dit ontwerp staan de wijzigingen die het waterschap in 2026 wil doorvoeren.</text:p>
            <text:p text:style-name="common-al">
            <text:span text:style-name="nadrukcur">
              <text:span text:style-name="nadrukondlijn">Samenhang met het Omgevingsloket </text:span>
            </text:span>
          </text:p>
            <text:p text:style-name="common-al">De huidige Waterschapsverordening is in het Omgevingsloket te vinden als document of te raadplegen via : <text:a xlink:href="https://omgevingswet.overheid.nl/regels-op-de-kaart/documenten/_akn_nl_act_ws0650_2022_waterschapsverordening/overzicht" xlink:type="simple">2e wijziging Waterschapsverordening Waterschap Zuiderzeeland - Regels op de kaart - Omgevingsloket</text:a></text:p>
            <text:p text:style-name="common-al">Via de “Vergunningcheck” [<text:a xlink:href="https://omgevingswet.overheid.nl/checken" xlink:type="simple">https://omgevingswet.overheid.nl/checken</text:a> ] kan elke initiatiefnemer aan de hand van een aantal vragen controleren wat er volgens de Waterschapsverordening voor een activiteit moet gebeuren. Voor elke activiteit op een bepaalde locatie wordt duidelijk of dan vergunning nodig is, kan worden volstaan met een melding of dat de activiteit toestemmingsvrij is.</text:p>
            <text:p text:style-name="common-al">
            <text:span text:style-name="nadrukondlijn">Toelichting op de wijzigingen</text:span>
          </text:p>
            <text:p text:style-name="common-al">Wij voeren de wijzigingen door om de kwaliteit van de juridische regels en de toepasbaarheid van de Waterschapsverordening te verbeteren voor:</text:p>
            <text:p text:style-name="common-al">- het borgen van het waterbelang en het beschermen van de waterstaatswerken;</text:p>
            <text:p text:style-name="common-al">- het verbeteren van het werkproces van vergunningverlening en watertoezicht; </text:p>
            <text:p text:style-name="common-al">- het aansluiten op de (omgevings-)verordeningen van andere organisaties en gebiedspartners.</text:p>
            <text:p text:style-name="common-al">In de wijziging worden zowel inhoudelijke als redactionele wijzigingen doorgevoerd. </text:p>
            <text:p text:style-name="common-al">Wij doen een groot aantal van de wijzigingen om de verordening beter aan te laten sluiten bij de werkprocessen rond vergunningverlening en toezicht. Waarmee wij bedoelen dat, voorafgaand aan activiteiten, duidelijker wordt welke informatie aangeleverd en bijgehouden moet worden voor werkzaamheden in en rond waterstaatswerken. </text:p>
            <text:p text:style-name="common-al">Sinds 1 januari 2024 is het verplicht om aan elke regel een gebied te koppelen waarvoor die regel geldt. Dit noemen we beperkingsgebieden of werkingsgebieden. De regels uit de Waterschapsverordening moeten in samenhang gelezen worden met deze gebieden. In de begrenzing van sommige gebieden worden in dit ontwerp wijzigingen aangebracht. Deels omdat de vorige afbakening fouten en onzorgvuldigheden bevatte, deels omdat de gebieden, waarvoor de regels gelden, anders zijn komen te liggen.</text:p>
            <text:p text:style-name="common-al">
            <text:span text:style-name="nadrukcur">Samenhang met beleidsregel ‘compensatie toename verharding en versnelde afvoer’</text:span>
          </text:p>
            <text:p text:style-name="common-al">In het ontwerp zijn de algemene regels (artikel 3.76) en vergunningplicht algemeen (artikel 3.77 vergunningsplicht Oosterwold (artikel 3.78) voor aanleg van verharding en versnelde afvoer vernieuwd. De wijzigingen komen vanuit de actualisatie van de beleidsregel ‘compensatie toename verharding en versnelde afvoer'.</text:p>
            <text:p text:style-name="common-al">Het waterschap wil voorkomen dat nieuwe verharding leidt tot extra belasting van het regionale watersysteem. Door initiatiefnemers te verplichten de toename van verharding te compenseren wordt versnelde afvoer van afstromend hemelwater op het watersysteem beperkt. De nieuwe eisen sluiten aan bij de meest recente inzichten over klimaatverandering en geven ruimte voor nieuwe technische mogelijkheden voor het realiseren van waterberging. </text:p>
            <text:p text:style-name="common-al">In de vergadering van 14 april 2026 stelde het college van Dijkgraaf en Heemraden van Waterschap Zuiderzeeland de beleidsregel ‘compensatie toename verharding en versnelde afvoer’ in ontwerp vast en gaf deze vrij voor een parallel lopende terinzagelegging. </text:p>
            <text:p text:style-name="common-al">
            <text:span text:style-name="nadrukvet">
              <text:span text:style-name="nadrukondlijn">INZIEN</text:span>
            </text:span>
          </text:p>
            <text:p text:style-name="common-al">
            <text:span text:style-name="nadrukvet">
              <text:span text:style-name="nadrukondlijn">Terinzagelegging</text:span>
            </text:span>
          </text:p>
            <text:p text:style-name="common-al">Het ontwerp wijzigingsbesluit ligt ter inzage. Dat betekent dat iedereen deze kan bekijken en een zienswijze indienen: een reactie op het voorstel. </text:p>
            <text:p text:style-name="common-al">Het ontwerp van het derde Wijzigingsbesluit van de Waterschapsverordening ligt 8 weken ter inzage, vanaf de dag van de bekendmaking. </text:p>
            <text:p text:style-name="common-al">U kunt het ontwerp wijzigingsbesluit inzien door de bij deze elektronische bekendmaking gevoegde bijlage te openen. </text:p>
            <text:p text:style-name="common-al">De ontwerp werkingsgebieden bij deze actualisatie van de Waterschapverordening kunt u raadplegen via deze link: <text:a xlink:href="https://experience.arcgis.com/experience/42904184c63d4276be0da870c7ce05ad" xlink:type="simple">https://experience.arcgis.com/experience/42904184c63d4276be0da870c7ce05ad</text:a> </text:p>
            <text:p text:style-name="common-al">Om een werkingsgebied te kunnen inzien kunt u de kaartlaag aan-/uitzetten door op het oogsymbool te klikken. Standaard wordt de kaartlaag oppervlaktewaterlichaam – kernzone getoond.</text:p>
            <text:p text:style-name="common-al">U kunt de stukken ook inzien op het hoofdkantoor van waterschap Zuiderzeeland aan de Lindelaan in Lelystad.</text:p>
            <text:p text:style-name="common-al">
            <text:span text:style-name="nadrukvet">
              <text:span text:style-name="nadrukondlijn">REAGEREN</text:span>
            </text:span>
          </text:p>
            <text:p text:style-name="common-al">
            <text:span text:style-name="nadrukcur">
              <text:span text:style-name="nadrukondlijn">Zienswijze inbrengen</text:span>
            </text:span>
          </text:p>
            <text:p text:style-name="common-al">Tijdens de periode waarin de stukken ter inzage liggen, kunnen inwoners en belanghebbenden schriftelijk of mondeling een reactie geven. Wij noemen dit officieel een zienswijze indienen. </text:p>
            <text:p text:style-name="common-al">U kunt uw schriftelijke reactie sturen aan het college van Dijkgraaf en Heemraden van Waterschap Zuiderzeeland, Postbus 229, 8200 AE Lelystad, onder vermelding van ‘zienswijze ontwerp wijzigingsbesluit Waterschapsverordening 2026’. </text:p>
            <text:p text:style-name="common-al">U kunt uw zienswijze ook mailen naar het e-mailadres <text:a xlink:href="mailto:waterschap@zuiderzeeland.nl" xlink:type="simple">waterschap@zuiderzeeland.nl</text:a></text:p>
            <text:p text:style-name="common-al">Het is belangrijk dat in de zienswijze het volgende staat: </text:p>
            <text:p text:style-name="common-al">- naam en adres, (eventueel telefoonnummer en e-mailadres); </text:p>
            <text:p text:style-name="common-al">- de datum; </text:p>
            <text:p text:style-name="common-al">- de redenen waarom u een zienswijze indient; wat u veranderd wilt hebben. </text:p>
            <text:p text:style-name="common-al">U kunt ook een mondelinge reactie indienen. Hiervoor kunt u een afspraak maken via ons telefoonnummer 0320-274911. Wij maken een verslag van uw mondelinge zienswijze. </text:p>
            <text:p text:style-name="common-al">
            <text:span text:style-name="nadrukvet">
              <text:span text:style-name="nadrukondlijn">Vervolgprocedure</text:span>
            </text:span>
          </text:p>
            <text:p text:style-name="common-al">Wanneer de periode van terinzagelegging voorbij is, en er zienswijzen zijn binnengekomen, stelt het college van Dijkgraaf en Heemraden een reactienota op met antwoorden op alle binnengekomen zienswijzen. In deze reactienota anonimiseren wij de binnengekomen reacties. Degenen die een zienswijze hebben ingediend, ontvangen een afschrift van de reactienota. </text:p>
            <text:p text:style-name="common-al">Na de inspraakperiode stelt het college van Dijkgraaf en Heemraden en het Algemeen Bestuur van Zuiderzeeland de wijzigingen in de Waterschapsverordening Waterschap Zuiderzeeland, al dan niet met wijzigingen, definitief vast. </text:p>
            <text:p text:style-name="common-al">Zodra de wijzigingsbesluiten definitief zijn vastgesteld, communiceren wij dit via de gebruikelijke kanalen voor bekendmakingen van het waterschap. Deze wijzigingen rond aanleg van verharding en versnelde afvoer treden per 1 januari 2027 in werking. De overige wijzigingen gaan in zodra deze definitief gepubliceerd zijn.</text:p>
            <text:p text:style-name="common-al">Tegen deze definitieve vaststelling van de verordening kunt u niet in beroep gaan bij de rechtbank. </text:p>
            <text:p text:style-name="common-al">
            <text:span text:style-name="nadrukvet">
              <text:span text:style-name="nadrukondlijn">Wilt u meer informatie? </text:span>
            </text:span>
          </text:p>
            <text:p text:style-name="last-al">We begrijpen dat het best ingewikkeld kan zijn. Kom u er niet uit met het ontwerp wijzigingsbesluit of hebt u een vraag over de Waterschapsverordening? Wij helpen u graag. Bel ons op telefoonnummer 0320-274911. </text:p>
            <text:p text:style-name="tekst_bottom"/>
          </text:section>
        </text:section>
        <text:section text:name="zakelijke-mededeling-sluiting_id1-3-2-2" text:style-name="zakelijke-mededeling-sluiting">
          <text:section text:name="gegeven_id1-3-2-2-1" text:style-name="gegeven">
            <text:p text:style-name="dagtekening">
            <text:span text:style-name="plaats">Lelystad</text:span>
            <text:span text:style-name="datum">20 april 2026</text:span>
          </text:p>
          </text:section>
          <text:section text:name="ondertekening_id1-3-2-2-2">
            <text:p><text:span text:style-name="functie">Waterschap Zuiderzeel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10185</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0185</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0185</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Participatie-Web-ZM/2.42/xml/MC-DRP-Participatie-Web-ZM.xml</meta:user-defined>
    <meta:user-defined meta:name="OVERHEID.Waterschap/DC.creator">Waterschap Zuiderzeeland</meta:user-defined>
    <meta:user-defined meta:name="OVERHEID.Informatietype/DC.type">officiële publicatie</meta:user-defined>
    <meta:user-defined meta:name="OVERHEIDop.Rubriek/DC.type">participatie</meta:user-defined>
    <meta:user-defined meta:name="OVERHEID.Waterschap/OVERHEID.authority">Waterschap Zuiderzeeland</meta:user-defined>
    <meta:user-defined meta:name="OVERHEID.Waterschap/DCTERMS.publisher">Waterschap Zuiderzeeland</meta:user-defined>
    <meta:user-defined meta:name="OVERHEID.TaxonomieBeleidsagendaDecentraal/OVERHEID.category">Bestuur | Organisatie en beleid</meta:user-defined>
    <meta:user-defined meta:name="OVERHEIDop.referentienummer">1001326</meta:user-defined>
    <meta:user-defined meta:name="DCTERMS.abstract">Het college van Dijkgraaf en Heemraden van Waterschap Zuiderzeeland heeft op 14 april 2026 het ontwerp 3e wijziging van de Waterschapsverordening Waterschap Zuiderzeeland vastgesteld. Zij maakt hierbij bekend dat het ontwerp Wijzigingsbesluit ter inzage wordt gelegd.</meta:user-defined>
    <dc:language>nl</dc:language>
    <meta:user-defined meta:name="OVERHEIDop.locatietype/OVERHEIDop.gebiedsmarkering">Waterschap</meta:user-defined>
    <meta:user-defined meta:name="DC.title">Kennisgeving in Waterschapsblad op overheid.nl van de zienswijzeprocedure 3e wijziging Waterschapsverordening</meta:user-defined>
    <meta:user-defined meta:name="OVERHEIDop.datumEindeReactietermijn">2026-06-19</meta:user-defined>
    <meta:user-defined meta:name="OVERHEIDop.TilID/OVERHEIDop.terinzageleggingOP">til-2026-15025</meta:user-defined>
    <meta:user-defined meta:name="DCTERMS.W3CDTF/DCTERMS.available">2026-04-21</meta:user-defined>
    <meta:user-defined meta:name="DCTERMS.W3CDTF/OVERHEIDop.jaargang">2026</meta:user-defined>
    <meta:user-defined meta:name="OVERHEIDop.publicationIssue">10185</meta:user-defined>
    <meta:user-defined meta:name="OVERHEIDop.WsbID/DC.identifier">wsb-2026-10185</meta:user-defined>
    <meta:user-defined meta:name="OVERHEIDop.versieInformatie"/>
  </office:meta>
</office:document-meta>
</file>