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4.23mm_align._lang.en_indent.0.0mm_ifm" style:family="paragraph" style:name="ifm_p_mt.4.23mm_align._lang.en_indent.0.0mm_ifm" style:parent-style-name="Basis">
      <style:paragraph-properties fo:margin-top="4.23mm" fo:text-indent="0.0mm"/>
      <style:text-properties fo:language="en"/>
    </style:style>
    <style:style style:class="text" style:display-name="ifm_p_mt.3.38mm_page.keep-with-next_align.right_lang.en_indent.0.0mm_ifm" style:family="paragraph" style:name="ifm_p_mt.3.38mm_page.keep-with-next_align.right_lang.en_indent.0.0mm_ifm" style:parent-style-name="Basis">
      <style:paragraph-properties fo:margin-top="3.38mm" fo:keep-with-next="always" fo:text-align="right" fo:text-indent="0.0mm"/>
      <style:text-properties fo:language="en"/>
    </style:style>
    <style:style style:class="text" style:display-name="ifm_p_mt.3.38mm_ifm" style:family="paragraph" style:name="ifm_p_mt.3.38mm_ifm" style:parent-style-name="Basis">
      <style:paragraph-properties fo:margin-top="3.38mm"/>
      <style:text-properties/>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font.italic_size.9.59pt_mt.5.08mm_page.keep-with-next_align.center_lang.en_ifm" style:family="paragraph" style:name="ifm_p_font.italic_size.9.59pt_mt.5.08mm_page.keep-with-next_align.center_lang.en_ifm" style:parent-style-name="Basis">
      <style:paragraph-properties fo:margin-top="5.08mm" fo:keep-with-next="always" fo:text-align="center"/>
      <style:text-properties fo:font-style="italic" fo:font-size="9.59pt" fo:language="en"/>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align._lang.en_ifm" style:family="paragraph" style:name="ifm_p_align._lang.en_ifm" style:parent-style-name="Basis">
      <style:paragraph-properties/>
      <style:text-properties fo:language="en"/>
    </style:style>
    <style:style style:class="text" style:display-name="ifm_p_mt.5.08mm_align._lang.en_ifm" style:family="paragraph" style:name="ifm_p_mt.5.08mm_align._lang.en_ifm" style:parent-style-name="Basis">
      <style:paragraph-properties fo:margin-top="5.08mm"/>
      <style:text-properties fo:language="en"/>
    </style:style>
    <style:style style:class="text" style:display-name="ifm_p_font.italic_mt.3.38mm_align._lang.en_indent.0.0mm_ifm" style:family="paragraph" style:name="ifm_p_font.italic_mt.3.38mm_align._lang.en_indent.0.0mm_ifm" style:parent-style-name="Basis">
      <style:paragraph-properties fo:margin-top="3.38mm" fo:text-indent="0.0mm"/>
      <style:text-properties fo:font-style="italic" fo:language="en"/>
    </style:style>
    <style:style style:class="text" style:display-name="ifm_p_mt.8.46mm_ifm" style:family="paragraph" style:name="ifm_p_mt.8.46mm_ifm" style:parent-style-name="Basis">
      <style:paragraph-properties fo:margin-top="8.46mm"/>
      <style:text-properties/>
    </style:style>
    <style:style style:class="text" style:display-name="ifm_p_mt.3.38mm_align.center_lang.en_indent.0.0mm_ifm" style:family="paragraph" style:name="ifm_p_mt.3.38mm_align.center_lang.en_indent.0.0mm_ifm" style:parent-style-name="Basis">
      <style:paragraph-properties fo:margin-top="3.38mm" fo:text-align="center" fo:text-indent="0.0mm"/>
      <style:text-properties fo:language="en"/>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italic_lang.en_ifm" style:family="text" style:name="ifm_span_font.italic_lang.en_ifm">
      <style:text-properties fo:font-style="italic" fo:language="en"/>
    </style:style>
  </office:automatic-styles>
  <office:body>
    <office:text>
      <text:p text:style-name="tractatenblad.sysgegevens">13 (1999) Nr. 5</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4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inzake de zetel van het Permanente Hof van Arbitrage;</text:span></text:p>
      <text:p text:style-name="ifm_p_align.center_ifm"><text:span text:style-name="ifm_span_font.italic_ifm">’s-Gravenhage, 30 maart 1999</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09154 in de
         Verdragenbank.</text:p>
          </table:table-cell>
        </table:table-row>
      </table:table>
      <text:h text:style-name="ifm_p_font.underline_mt.5.08mm_page.keep-with-next_ifm" text:outline-level="3">E.<text:s/>PARTIJGEGEVENS</text:h>
      <text:p text:style-name="ifm_p_mt.4.23mm_align._ifm">In nota’s van 7 juli 2026 en 13 juli 2026 hebben het Permanente Hof
               van Arbitrage en het Koninkrijk der Nederlanden een interpretatieve verklaring inzake
               artikel 3, 9 en 10 van het Verdrag vastgelegd. De Engelse tekst van deze nota’s
               luidt als volgt:</text:p>
      <text:h text:style-name="ifm_p_font.bold_mt.5.08mm_page.keep-with-next_align.center_lang.en_ifm" text:outline-level="4">Nr.<text:s/>I</text:h>
      <text:p text:style-name="ifm_p_mt.4.23mm_align._lang.en_indent.0.0mm_ifm">PERMANENT COURT OF ARBITRATION</text:p>
      <text:p text:style-name="ifm_p_mt.3.38mm_page.keep-with-next_align.right_lang.en_indent.0.0mm_ifm"><draw:frame draw:name="frillblok" draw:style-name="frame.frillblok.trb" draw:z-index="0" svg:width="1.5602in" svg:x="0mm" svg:y="10.08in" text:anchor-type="page"><draw:text-box fo:min-height="0.2in"><text:p text:style-name="frillblok">trb-2026-84</text:p><text:p text:style-name="frillblok">ISSN 0920 - 2218</text:p><text:p text:style-name="frillblok">'s-Gravenhage 2026</text:p></draw:text-box></draw:frame>
                        The Hague,
                         7 July 2026
                     </text:p>
      <text:p text:style-name="ifm_p_mt.3.38mm_ifm">BI 567201</text:p>
      <text:p text:style-name="ifm_p_mt.3.38mm_align._lang.en_ifm">The International Bureau of the Permanent Court of Arbitration (the “PCA”)
                        presents its compliments to the Ministry of Foreign Affairs of the Kingdom
                        of the Netherlands (the “Netherlands”) and has the honour to set forth its
                        understanding with respect to the application of Articles 3, 9, and 10 of
                        the Agreement concerning the Headquarters of the Permanent Court of
                        Arbitration of 30 March 1999 (the “Headquarters Agreement”):</text:p>
      <text:p text:style-name="ifm_p_mt.3.38mm_align._lang.en_ifm"><text:span text:style-name="ifm_span_font.italic_lang.en_ifm">Whereas</text:span> Articles 9 and 10 of the Headquarters
                        Agreement provide as follows:</text:p>
      <text:h text:style-name="ifm_p_font.italic_size.9.59pt_mt.5.08mm_page.keep-with-next_align.center_lang.en_ifm" text:outline-level="5">Article<text:s/>9<text:line-break/><text:line-break/>Immunities of PCA Adjudicators and Participants in
                           Proceedings</text:h>
      <text:p text:style-name="ifm_p_mt.4.23mm_indent.-7mm_mleft.7mm_ifm">1.<text:tab/>PCA Adjudicators shall, in the exercise of their duties, enjoy such
                              immunities as are accorded to diplomatic agents pursuant to the Vienna
                              Convention.</text:p>
      <text:p text:style-name="ifm_p_indent.-7mm_mleft.7mm_ifm">2.<text:tab/>Participants in Proceedings shall enjoy immunity from criminal, civil
                              and administrative jurisdiction in respect of acts performed in the
                              fulfilment of their duties in PCA proceedings.</text:p>
      <text:h text:style-name="ifm_p_font.italic_size.9.59pt_mt.5.08mm_page.keep-with-next_align.center_lang.en_ifm" text:outline-level="5">Article<text:s/>10<text:line-break/><text:line-break/>Privileges and Immunities of the Secretary-General and Other
                           Officials of the PCA</text:h>
      <text:p text:style-name="ifm_p_mt.4.23mm_indent.-7mm_mleft.7mm_ifm">1.<text:tab/>Except with respect to (i) a motor traffic offence committed by an
                              Official of the PCA, and (ii) a civil action by a third party for
                              damage arising from an accident caused by a motor vehicle• belonging
                              to or driven by an Official of the PCA:</text:p>
      <text:p text:style-name="ifm_p_indent.-7mm_mleft.14mm_ifm">a)<text:tab/>The Secretary-General shall be accorded the privileges and
                                    immunities, exemptions and facilities accorded to the head of a
                                    diplomatic mission pursuant to the Vienna Convention;</text:p>
      <text:p text:style-name="ifm_p_indent.-7mm_mleft.14mm_ifm">b)<text:tab/>Officials of the PCA other than the Secretary-General shall be
                                    accorded the same privileges and immunities, exemptions and
                                    facilities as the Government accords to members of diplomatic
                                    missions of comparable rank pursuant to the Vienna
                                    Convention.</text:p>
      <text:p text:style-name="ifm_p_mt.3.38mm_align._lang.en_ifm"><text:span text:style-name="ifm_span_font.italic_lang.en_ifm">Whereas</text:span> Article 3 of the Headquarters Agreement
                        provides as follows:</text:p>
      <text:h text:style-name="ifm_p_font.italic_size.9.59pt_mt.5.08mm_page.keep-with-next_align.center_lang.en_ifm" text:outline-level="5">Article<text:s/>3<text:line-break/><text:line-break/>Immunity from Legal Process; Immunity of Property from Other
                           Actions</text:h>
      <text:p text:style-name="ifm_p_mt.4.23mm_indent.-7mm_mleft.7mm_ifm">1.<text:tab/>The PCA, and its Property, wherever located and by whomsoever held,
                              shall enjoy immunity from every form of legal process, except in the
                              case of:</text:p>
      <text:p text:style-name="ifm_p_indent.-7mm_mleft.14mm_ifm">a)<text:tab/>express waiver by the PCA of immunity in a particular
                                    case;</text:p>
      <text:p text:style-name="ifm_p_indent.-7mm_mleft.14mm_ifm">b)<text:tab/>civil action by a third party for damages arising out of an
                                    accident caused by a motor vehicle belonging to, or operated on
                                    behalf of, the PCA where these damages are not recoverable from
                                    insurance.</text:p>
      <text:p text:style-name="ifm_p_indent.-7mm_mleft.7mm_ifm">2.<text:tab/>The Headquarters of the PCA shall be inviolable. The Property of the
                              PCA, wherever situated, shall be immune from search, requisition,
                              confiscation, expropriation and any other form of interference,
                              whether by executive, administrative, judicial or legislative action
                              except in so far as the PCA shall have expressly waived its immunity.
                              It is, however, understood that no waiver of immunity shall extend to
                              any measure of execution.</text:p>
      <text:p text:style-name="ifm_p_indent.-7mm_mleft.7mm_ifm">3.<text:tab/>The Archives of the PCA, wherever situated, shall be inviolable at
                              all times.</text:p>
      <text:p text:style-name="ifm_p_mt.3.38mm_align._lang.en_ifm"><text:span text:style-name="ifm_span_font.italic_lang.en_ifm">Whereas</text:span> Article 8 of the Headquarters Agreement
                        provides as follows:</text:p>
      <text:h text:style-name="ifm_p_font.italic_size.9.59pt_mt.5.08mm_page.keep-with-next_align.center_lang.en_ifm" text:outline-level="5">Article<text:s/>8<text:line-break/><text:line-break/>Transit and Residence</text:h>
      <text:p text:style-name="ifm_p_mt.4.23mm_indent.-7mm_mleft.7mm_ifm">1.<text:tab/>The Government shall take all reasonable measures to facilitate and
                              allow the entry into and sojourn in the territory of the Kingdom of
                              the Netherlands of the persons listed below, whatever their
                              nationality:</text:p>
      <text:p text:style-name="ifm_p_indent.-7mm_mleft.14mm_ifm">a)<text:tab/>PCA Adjudicators and their partners;</text:p>
      <text:p text:style-name="ifm_p_indent.-7mm_mleft.14mm_ifm">b)<text:tab/>Officials of the PCA, their partners and dependent members of
                                    their household;</text:p>
      <text:p text:style-name="ifm_p_indent.-7mm_mleft.14mm_ifm">c)<text:tab/>Participants in Proceedings;</text:p>
      <text:p text:style-name="ifm_p_indent.-7mm_mleft.14mm_ifm">d)<text:tab/>Persons attending PCA Meetings.</text:p>
      <text:p text:style-name="ifm_p_indent.-7mm_mleft.7mm_ifm">2.<text:tab/>The Government shall take all reasonable measures to ensure that any
                              visas which may be required for any of the persons referred to in this
                              Article are issued as promptly as possible in order to allow the
                              timely conduct of official business with the PCA. Visas shall be
                              granted without charge to those persons referred to under 1 (a) (b)
                              and (c), above.</text:p>
      <text:p text:style-name="ifm_p_indent.-7mm_mleft.7mm_ifm">3.<text:tab/>No activity performed by any person referred to in this Article in
                              his capacity with respect to the PCA as indicated in paragraph 1 of
                              this Article shall constitute a reason for preventing his entry into
                              or his departure from the territory of the Kingdom of the Netherlands
                              or for requiring him to leave such territory.</text:p>
      <text:p text:style-name="ifm_p_mt.3.38mm_align._lang.en_ifm"><text:span text:style-name="ifm_span_font.italic_lang.en_ifm">Whereas</text:span> Article 1 of the Headquarters Agreement
                        provides as follows:</text:p>
      <text:p text:style-name="ifm_p_align._lang.en_ifm">3.  <text:span text:style-name="ifm_span_font.italic_ifm">“Government”</text:span> shall mean the Government of the Kingdom of the Netherlands;</text:p>
      <text:p text:style-name="ifm_p_align._lang.en_ifm">4.  <text:span text:style-name="ifm_span_font.italic_ifm">“Appropriate Authorities”</text:span> shall mean such State, municipal or other authorities of the
                                 Kingdom of the Netherlands as may be appropriate in the context of
                                 the relevant provisions of this Agreement and in accordance with
                                 the laws and customs applicable in the Kingdom of the
                                 Netherlands;</text:p>
      <text:p text:style-name="ifm_p_mt.3.38mm_align._lang.en_ifm">[…]</text:p>
      <text:p text:style-name="ifm_p_align._lang.en_ifm">6.  <text:span text:style-name="ifm_span_font.italic_ifm">“Headquarters”</text:span> shall mean the area and any building, including conference
                                 facilities, parts of buildings, land or facilities ancillary
                                 thereto, irrespective of ownership, used by the PCA on a permanent
                                 basis or from time to time, to carry out official functions;</text:p>
      <text:p text:style-name="ifm_p_align._lang.en_ifm">7.  <text:span text:style-name="ifm_span_font.italic_ifm">“PCA Proceedings”</text:span> shall mean dispute resolution administered by or under the auspice
                                 of the PCA, whether or not pursuant to the 1899 Convention, the
                                 1907 Convention, or any of the PCA’s optional rules of procedure,
                                 in which at least one party is a State, a State-controlled entity,
                                 or an intergovernmental organization;</text:p>
      <text:p text:style-name="ifm_p_align._lang.en_ifm">8.  <text:span text:style-name="ifm_span_font.italic_ifm">“PCA Adjudicator”</text:span> shall mean an arbitrator, mediator, conciliator, or member of a
                                 commission of inquiry taking part in a hearing, meeting or other
                                 activity in relation to PCA Proceedings;</text:p>
      <text:p text:style-name="ifm_p_align._lang.en_ifm">9.  <text:span text:style-name="ifm_span_font.italic_ifm">“Participants in Proceedings”</text:span> shall mean a witness, expert, counsel, party, agent or other party
                                 representative, taking part in a hearing, meeting or other activity
                                 in relation to PCA Proceedings.</text:p>
      <text:p text:style-name="ifm_p_mt.3.38mm_align._lang.en_ifm">[…]</text:p>
      <text:p text:style-name="ifm_p_align._lang.en_ifm">12.  <text:span text:style-name="ifm_span_font.italic_ifm">“Officials of the PCA”</text:span> shall mean the Secretary-General and all members of the staff of
                                 the PCA;</text:p>
      <text:p text:style-name="ifm_p_align._lang.en_ifm">13.  <text:span text:style-name="ifm_span_font.italic_ifm">“Property”</text:span> shall mean all property, assets and funds, belonging to the PCA or
                                 held or administered by the PCA in furtherance of its functions,
                                 including any funds held on deposit for the benefit of PCA
                                 Proceedings and any Provident Fund to be established by or
                                 conducted under the authority of the PCA, and all income of the
                                 PCA;</text:p>
      <text:p text:style-name="ifm_p_align._lang.en_ifm">14.  <text:span text:style-name="ifm_span_font.italic_ifm">“Archives of the PCA”</text:span> shall mean all records, correspondence, documents, manuscripts,
                                 computer and media data, photographs, films, video and sound
                                 recordings belonging to or held by the PCA or any of its staff
                                 members in an official function, or in the possession of any PCA
                                 Adjudicator or Participant in Proceedings, and any other material
                                 which the Secretary-General and the Government may agree shall form
                                 part of the archives of the PCA;</text:p>
      <text:p text:style-name="ifm_p_align._lang.en_ifm">15.  <text:span text:style-name="ifm_span_font.italic_ifm">’The Vienna Convention”</text:span> shall mean the Vienna Convention on Diplomatic Relations of 18
                                 April 1961.</text:p>
      <text:p text:style-name="ifm_p_mt.3.38mm_align._lang.en_ifm"><text:span text:style-name="ifm_span_font.italic_lang.en_ifm">Whereas</text:span> Article 17 of the Headquarters
                        Agreement provides as follows:</text:p>
      <text:p text:style-name="ifm_p_indent.-7mm_mleft.7mm_ifm">1.<text:tab/>This Agreement shall be construed in the light of its primary purpose
                              of enabling the PCA at its Headquarters in the Kingdom of the
                              Netherlands fully and efficiently to discharge its purpose.</text:p>
      <text:p text:style-name="ifm_p_indent.-7mm_mleft.7mm_ifm">2.<text:tab/>Whenever this Agreement imposes obligations on the appropriate
                              authorities of the Kingdom of the Netherlands, the ultimate
                              responsibility for the fulfilment of such obligations shall rest with
                              the Government.</text:p>
      <text:p text:style-name="ifm_p_indent.-7mm_mleft.7mm_ifm">1.<text:tab/>“Sanctions” and “sanctions-related measures” under the following
                              paragraphs are understood as: any sanctions measures adopted by the
                              United Nations Security Council on the basis of article 41 of Chapter
                              VII of the Charter of the United Nations; the restrictive measures
                              imposed by the European Union, adopted by the Council of the European
                              Union on the basis of Article 29 of the Treaty of the European Union
                              and Article 215 of the Treaty on the Functioning of the European
                              Union; or measures taken or given effect pursuant to Dutch national
                              legislation, based on the Dutch Sanctions Act 1977 [<text:span text:style-name="ifm_span_font.italic_lang.en_ifm">Sanctiewet 1977</text:span>].</text:p>
      <text:p text:style-name="ifm_p_indent.-7mm_mleft.7mm_ifm">2.<text:tab/>The Headquarters Agreement is to be understood as according immunity
                              to all PCA Adjudicators and Officials of the PCA, as well as immunity
                              from criminal, civil and administrative jurisdiction in respect of
                              acts performed in the fulfilment of their duties in PCA Proceedings to
                              Participants in Proceedings, in respect of any sanctions or
                              sanctions-related measures.</text:p>
      <text:p text:style-name="ifm_p_indent.-7mm_mleft.7mm_ifm">3.<text:tab/>The Headquarters Agreement, and in particular its Articles 3, 9, and
                              10, entails a duty on the part of the Government, notwithstanding any
                              sanctions or sanctions-related measures and any authorisations and/or
                              derogations that may be required in that regard:</text:p>
      <text:p text:style-name="ifm_p_indent.-7mm_mleft.14mm_ifm">a)<text:tab/>to allow and facilitate all PCA Adjudicators, Officials of the
                                    PCA, and Participants in Proceedings to take part in a hearing,
                                    meeting, or other activity in relation to PCA Proceedings;</text:p>
      <text:p text:style-name="ifm_p_indent.-7mm_mleft.14mm_ifm">b)<text:tab/>to allow and facilitate all necessary financial transactions
                                    engaged in by the PCA, PCA Adjudicators, Officials of the PCA,
                                    and Participants in Proceedings in relation to or for the
                                    benefit of PCA Proceedings; and</text:p>
      <text:p text:style-name="ifm_p_indent.-7mm_mleft.14mm_ifm">c)<text:tab/>to grant immunity from any jurisdiction that may arise for any
                                    PCA Adjudicators, Officials of the PCA, and Participants in
                                    Proceedings in connection with taking part in a hearing,
                                    meeting, or other activity in relation to PCA Proceedings.</text:p>
      <text:p text:style-name="ifm_p_mt.3.38mm_align._lang.en_ifm">The PCA proposes that this Note and the Ministry’s affirmative reply to it
                        will together constitute confirmation of the application of the relevant
                        provisions of the Headquarters Agreement to PCA Proceedings in the event of
                        sanctions or sanctions-related measures.</text:p>
      <text:p text:style-name="ifm_p_mt.5.08mm_align._lang.en_ifm">The International Bureau of the Permanent Court of Arbitration avails
                        itself of this opportunity to assure the Ministry of Foreign Affairs of the
                        Kingdom of the Netherlands of its highest consideration.</text:p>
      <text:p text:style-name="ifm_p_font.italic_mt.3.38mm_align._lang.en_indent.0.0mm_ifm">The Ministry of Foreign Affairs of the Kingdom of the
                        Netherlands</text:p>
      <text:p text:style-name="ifm_p_mt.8.46mm_ifm"><draw:line text:anchor-type="paragraph" draw:z-index="5" draw:style-name="tractatenblad.lijn.dun" svg:x1="95.75mm" svg:y1="3mm" svg:x2="114.25mm" svg:y2="3mm"><text:p/></draw:line></text:p>
      <text:h text:style-name="ifm_p_font.bold_mt.5.08mm_page.keep-with-next_align.center_lang.en_ifm" text:outline-level="4">Nr.<text:s/>II</text:h>
      <text:p text:style-name="ifm_p_mt.4.23mm_align._lang.en_indent.0.0mm_ifm">MINISTRY OF FOREIGN AFFAIRS </text:p>
      <text:p text:style-name="ifm_p_mt.3.38mm_page.keep-with-next_align.right_lang.en_indent.0.0mm_ifm"><draw:frame draw:name="frillblok" draw:style-name="frame.frillblok.trb" draw:z-index="0" svg:width="1.5602in" svg:x="0mm" svg:y="10.08in" text:anchor-type="page"><draw:text-box fo:min-height="0.2in"><text:p text:style-name="frillblok">trb-2026-84</text:p><text:p text:style-name="frillblok">ISSN 0920 - 2218</text:p><text:p text:style-name="frillblok">'s-Gravenhage 2026</text:p></draw:text-box></draw:frame>
                        The Hague,
                         13 July 2026
                     </text:p>
      <text:p text:style-name="ifm_p_mt.3.38mm_ifm">BZ2630136</text:p>
      <text:p text:style-name="ifm_p_mt.3.38mm_align._lang.en_ifm">The Ministry of Foreign Affairs of the Kingdom of the Netherlands presents
                        its compliments to the International Bureau of the Permanent Court of
                        Arbitration (the “PCA”) and has the honour to confirm receipt of its Note
                        no. BI 567201 of 7 July 2026 concerning an understanding with respect to the
                        application of Articles 3, 9, and 10 of the Agreement concerning the
                        Headquarters of the Permanent Court of Arbitration of 30 March 1999 (the
                        “Headquarters Agreement”), which reads as follows:</text:p>
      <text:p text:style-name="ifm_p_mt.3.38mm_align.center_lang.en_indent.0.0mm_ifm">(Zoals in Nr. I)</text:p>
      <text:p text:style-name="ifm_p_mt.3.38mm_align._lang.en_ifm">The Ministry has the honour to inform the International Bureau that the
                        Ministry accepts the contents of the above-mentioned Note and that the PCA’s
                        Note and this reply will together constitute confirmation of the application
                        of the relevant provisions of the Headquarters Agreement to PCA Proceedings
                        in the event of sanctions or sanctions-related measures.</text:p>
      <text:p text:style-name="ifm_p_mt.5.08mm_align._lang.en_ifm">The Ministry of Foreign Affairs of the Kingdom of the Netherlands avails
                        itself of this opportunity to renew to the International Bureau of the
                        Permanent Court of Arbitration the assurances of its highest
                        consideration.</text:p>
      <text:p text:style-name="ifm_p_font.italic_mt.3.38mm_align._lang.en_indent.0.0mm_ifm">The International Bureau of the Permanent Court of
                        Arbitration</text:p>
      <text:p text:style-name="ifm_p_mt.8.46mm_ifm"><draw:line text:anchor-type="paragraph" draw:z-index="5" draw:style-name="tractatenblad.lijn.dun" svg:x1="95.75mm" svg:y1="3mm" svg:x2="114.25mm" svg:y2="3mm"><text:p/></draw:line></text:p>
      <text:p text:style-name="ifm_p_mt.5.08mm_page.keep-with-next_align.right_indent.0.0mm_ifm"><draw:frame draw:name="frillblok" draw:style-name="frame.frillblok.trb" draw:z-index="0" svg:width="1.5602in" svg:x="0mm" svg:y="10.08in" text:anchor-type="page"><draw:text-box fo:min-height="0.2in"><text:p text:style-name="frillblok">trb-2026-84</text:p><text:p text:style-name="frillblok">ISSN 0920 - 2218</text:p><text:p text:style-name="frillblok">'s-Gravenhage 2026</text:p></draw:text-box></draw:frame>
                Uitgegeven de <text:span text:style-name="ifm_span_font.italic_ifm">vierd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4<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4<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4<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inzake de zetel van het Permanente Hof van Arbitrage; ’s-Gravenhage, 30 maart 1999</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Zetelverdrag</meta:user-defined>
    <meta:user-defined meta:name="OVERHEIDop.verdragnummer">009154</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Recht | Organisatie en beleid</meta:user-defined>
    <meta:user-defined meta:name="DC.title">Verdrag inzake de zetel van het Permanente Hof van Arbitrage; ’s-Gravenhage, 30 maart 1999</meta:user-defined>
    <meta:user-defined meta:name="DCTERMS.W3CDTF/OVERHEIDop.jaargang">2026</meta:user-defined>
    <meta:user-defined meta:name="OVERHEIDop.publicationIssue">84</meta:user-defined>
    <meta:user-defined meta:name="DCTERMS.W3CDTF/DCTERMS.available">2026-08-04</meta:user-defined>
    <meta:user-defined meta:name="DCTERMS.W3CDTF/DCTERMS.issued">2026-08-04</meta:user-defined>
    <meta:user-defined meta:name="OVERHEIDop.TrbID/DC.identifier">trb-2026-84</meta:user-defined>
    <meta:user-defined meta:name="OVERHEIDop.sysYear">1999</meta:user-defined>
    <meta:user-defined meta:name="OVERHEIDop.sysNumber">13</meta:user-defined>
    <meta:user-defined meta:name="OVERHEIDop.sysSeqNumber">5</meta:user-defined>
    <meta:user-defined meta:name="DCTERMS.W3CDTF/OVERHEIDop.datumTotstandkoming">1999-03-30</meta:user-defined>
    <meta:user-defined meta:name="OVERHEIDop.plaatsTotstandkoming">’s-Gravenhage</meta:user-defined>
  </office:meta>
</office:document-meta>
</file>