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9525</text:p>
          </table:table-cell>
        </table:table-row>
        <table:table-row table:style-name="staatscourant.koprow1">
          <table:covered-table-cell/>
          <table:covered-table-cell/>
          <table:table-cell office:value-type="string" table:style-name="staatscourant.publicatiedatumcel">
            <text:p>11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Economische Zaken en Klimaat van 4 maart 2026, nr. WJZ/104041149, houdende intrekking van het Instellingsbesluit Comité voor Ondernemerschap</text:h>
      <text:p text:style-name="ifm_p_mt.3.7mm_ifm">De Minister van Economische Zaken en Klimaat,</text:p>
      <text:p text:style-name="ifm_p_mt.3.7mm_indent.0mm_ifm">Besluit:</text:p>
      <text:h text:style-name="ifm_p_font.bold_mt.5.08mm_page.keep-with-next_ifm" text:outline-level="2">Enig<text:s/>artikel</text:h>
      <text:p text:style-name="ifm_p_mt.4.23mm_ifm">Met ingang van 1 april 2026 wordt het Instellingsbesluit Nederlands Comité voor Ondernemerschap ingetrokken.</text:p>
      <text:p text:style-name="ifm_p_mt.3.7mm_ifm">Dit besluit zal in de Staatscourant worden geplaatst en in afschrift worden gezonden aan betrokkenen.</text:p>
      <text:p text:style-name="ifm_p_font.italic_mt.3.7mm_ifm">
                  ’s-Gravenhage,
                   4 maart 2026
               </text:p>
      <text:p text:style-name="ifm_p_font.italic_mt.3.7mm_ifm">De Minister van Economische Zaken en Klimaat,<text:line-break/>namens deze:<text:line-break/><text:line-break/>A.F.<text:s/>Gaastra<text:line-break/>secretaris-generaal</text:p>
      <text:h text:style-name="ifm_p_font.bold_mt.5.08mm_page.break-before_ifm" text:outline-level="3">TOELICHTING</text:h>
      <text:p text:style-name="ifm_p_mt.4.23mm_ifm">Het Nederlands Comité voor Ondernemerschap (het Comité) heeft bij de publicatie van het eindadvies in het Jaarbericht ‘Staat van het mkb 2025’ aangegeven om per 1 april 2026 de taken en rollen neer te leggen. De afgelopen jaren richtte het Comité zich met name op de productiviteitsgroei van het Nederlandse mkb. Om ervoor te zorgen dat dit gedachtegoed niet verloren gaat, zal de door het Ministerie van Economische Zaken op te richten Productiviteitsraad in zijn adviezen specifiek aandacht besteden aan het mkb. Daarnaast wordt datagedreven beleid mede vormgegeven aan de hand van data die het CBS genereert en in opdracht van het ministerie bijeenbrengt op www.staatvanhetmkb.nl. Het ministerie zal middels specifieke onderzoeken data over het mkb van duiding voorzien.</text:p>
      <text:p text:style-name="ifm_p_font.italic_mt.3.7mm_ifm">De Minister van Economische Zaken en Klimaat,<text:line-break/>namens deze:<text:line-break/><text:line-break/>A.F.<text:s/>Gaastra<text:line-break/>secretaris-generaa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9525</text:span><text:tab/>11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9525</text:span><text:tab/>11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Economische Zaken en Klimaat van 4 maart 2026, nr. WJZ/104041149, houdende intrekking van het Instellingsbesluit Comité voor Ondernemerschap</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OverigInterneRegeling-Web/1.25/xml/MC-OEP-StcrtOverigInterneRegeling-Web.xml</meta:user-defined>
    <meta:user-defined meta:name="OVERHEIDop.steltVast"/>
    <meta:user-defined meta:name="OVERHEIDop.StcrtID/DC.identifier">stcrt-2026-9525</meta:user-defined>
    <meta:user-defined meta:name="OVERHEIDop.Rubriek/DC.type">interne regeling</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952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Economie | Ondernemen</meta:user-defined>
    <meta:user-defined meta:name="DC.title">Besluit van de Minister van Economische Zaken en Klimaat van 4 maart 2026, nr. WJZ/104041149, houdende intrekking van het Instellingsbesluit Comité voor Ondernemerschap</meta:user-defined>
    <meta:user-defined meta:name="DCTERMS.W3CDTF/DCTERMS.available">2026-03-11</meta:user-defined>
  </office:meta>
</office:document-meta>
</file>